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officeooo:rsid="00156138" officeooo:paragraph-rsid="00156138"/>
    </style:style>
    <style:style style:name="P2" style:family="paragraph" style:parent-style-name="Standard">
      <style:paragraph-properties fo:text-align="start" style:justify-single-word="false"/>
      <style:text-properties officeooo:rsid="00156138" officeooo:paragraph-rsid="00156138"/>
    </style:style>
    <style:style style:name="P3" style:family="paragraph" style:parent-style-name="Standard">
      <style:paragraph-properties fo:text-align="start" style:justify-single-word="false"/>
      <style:text-properties officeooo:rsid="00156138" officeooo:paragraph-rsid="0016f647"/>
    </style:style>
    <style:style style:name="P4" style:family="paragraph" style:parent-style-name="Standard">
      <style:paragraph-properties fo:text-align="justify" style:justify-single-word="false"/>
      <style:text-properties officeooo:rsid="00156138" officeooo:paragraph-rsid="00156138"/>
    </style:style>
    <style:style style:name="P5" style:family="paragraph" style:parent-style-name="Standard">
      <style:paragraph-properties fo:text-align="justify" style:justify-single-word="false"/>
      <style:text-properties officeooo:paragraph-rsid="0016f647"/>
    </style:style>
    <style:style style:name="P6" style:family="paragraph" style:parent-style-name="Standard">
      <style:paragraph-properties fo:text-align="justify" style:justify-single-word="false"/>
      <style:text-properties officeooo:rsid="00189df9" officeooo:paragraph-rsid="00189df9"/>
    </style:style>
    <style:style style:name="P7" style:family="paragraph" style:parent-style-name="Standard">
      <style:paragraph-properties fo:text-align="start" style:justify-single-word="false" fo:padding-left="0cm" fo:padding-right="0cm" fo:padding-top="0cm" fo:padding-bottom="0.074cm" fo:border-left="none" fo:border-right="none" fo:border-top="none" fo:border-bottom="0.99pt solid #000000" style:join-border="false"/>
      <style:text-properties officeooo:rsid="00156138" officeooo:paragraph-rsid="00156138"/>
    </style:style>
    <style:style style:name="T1" style:family="text">
      <style:text-properties officeooo:rsid="0016f647"/>
    </style:style>
    <style:style style:name="T2" style:family="text">
      <style:text-properties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TIVIDADE SOBRE OS TRABALHOS APRESENTADOS </text:p>
      <text:p text:style-name="P1"/>
      <text:p text:style-name="P1"/>
      <text:p text:style-name="P2">Nome: _______________________________________________Nº_______Turma:_____</text:p>
      <text:p text:style-name="P2">Valor: 5,0 pontos</text:p>
      <text:p text:style-name="P2">* <text:span text:style-name="T1">A atividade é individual </text:span></text:p>
      <text:p text:style-name="P2">* Responda em qualquer ordem, só indique qual questão está sendo respondida.</text:p>
      <text:p text:style-name="P3">* <text:span text:style-name="T1">Você poderá baixar os materiais correspondentes a estes assuntos no site </text:span><text:a xlink:type="simple" xlink:href="http://www.oxnar.com.br/" text:style-name="Internet_20_link" text:visited-style-name="Visited_20_Internet_20_Link"><text:span text:style-name="T1">www.oxnar.com.br</text:span></text:a><text:span text:style-name="T1">, buscas em qualquer outro site causará a anulação da prova do aluno </text:span></text:p>
      <text:p text:style-name="P7">* Você pode responder de lápis e a caneta, porém, questões respondidas a lápis não poderão ser questionadas posteriormente.</text:p>
      <text:p text:style-name="P2"/>
      <text:p text:style-name="P2"/>
      <text:p text:style-name="P4">1) Quais fatores levaram o windows a se tornar padrão para sistemas operacionais para computadores?</text:p>
      <text:p text:style-name="P4"/>
      <text:p text:style-name="P4">2) Quais as principais versões do windows e quais as principais novidades trazidas pela versão 10 deste sistema operacional?</text:p>
      <text:p text:style-name="P4"/>
      <text:p text:style-name="P4">3) O que é internet das coisas? E informe 5 exemplos de dispositivos que já fazem parte da internet das coisas.</text:p>
      <text:p text:style-name="P4"/>
      <text:p text:style-name="P4">4) O que é computação em núvens? Quais as principais limitações existente para que ela ainda não tenha se estabelecido no mercado de sistemas operacionais?</text:p>
      <text:p text:style-name="P4"/>
      <text:p text:style-name="P4">5) O que é software livre? O que o software tem que ter para ser considerado software livre e quais as outras licenças de software existente?</text:p>
      <text:p text:style-name="P4"/>
      <text:p text:style-name="P4">6) O que são e para que servem ERP e o CRM na administração de empresas?</text:p>
      <text:p text:style-name="P4"/>
      <text:p text:style-name="P4">7) <text:s/><text:span text:style-name="T1">Quais os principais sistemas operacionais para celulares e quais as principais diferenças entre os mesmos?</text:span></text:p>
      <text:p text:style-name="P4"/>
      <text:p text:style-name="P5"><text:span text:style-name="T1">8) </text:span>) Apesar de ser o principal sistema para computadores pessoais (notebooks e desktops) o windows não conseg<text:span text:style-name="T1">u</text:span>iu o mesmo exito com os dispositivos moveis, celulares e tablets. Você acredita que num futuro próximo o windows conseguira sucesso neste mercado ou o Android continuará reinando ou ainda que poderão surgir outros sistemas para dispositivos móveis mais eficientes. Justifique sua resposta.</text:p>
      <text:p text:style-name="P5"/>
      <text:p text:style-name="P6">9) Como o surgiu o Linux e quais as principais diferenças do windows em relação a Linux? <text:s/></text:p>
      <text:p text:style-name="P4"/>
      <text:p text:style-name="P4">10) Faça um relato de meia <text:s/>do trabalho desenvolvido por sua equipe <text:span text:style-name="T2">(Valor 2,5 pontos)</text:span>.</text:p>
      <text:p text:style-name="P4"/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74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3cm" fo:margin-bottom="2cm" fo:margin-left="3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1-26T12:26:11.651000000</meta:creation-date>
    <dc:date>2018-11-26T12:49:24.184000000</dc:date>
    <meta:editing-duration>PT11M42S</meta:editing-duration>
    <meta:editing-cycles>2</meta:editing-cycles>
    <meta:generator>LibreOffice/6.0.5.2$Windows_X86_64 LibreOffice_project/54c8cbb85f300ac59db32fe8a675ff7683cd5a16</meta:generator>
    <meta:print-date>2018-11-26T12:49:15.772000000</meta:print-date>
    <meta:document-statistic meta:table-count="0" meta:image-count="0" meta:object-count="0" meta:page-count="1" meta:paragraph-count="17" meta:word-count="301" meta:character-count="1906" meta:non-whitespace-character-count="1615"/>
  </office:meta>
</office:document-meta>
</file>