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Pictures/100000000000012C000000E4C73EFA48.jpg" manifest:media-type=""/>
  <manifest:file-entry manifest:full-path="Pictures/1000000000000153000001ABA0A53FBB.png" manifest:media-type=""/>
  <manifest:file-entry manifest:full-path="Pictures/10000000000001F20000017C92FE459E.jpg" manifest:media-type=""/>
  <manifest:file-entry manifest:full-path="Pictures/10000000000001E000000168D5F54A62.jpg" manifest:media-type=""/>
  <manifest:file-entry manifest:full-path="Pictures/1000000000000119000000B490086CFE.png" manifest:media-type=""/>
  <manifest:file-entry manifest:full-path="Pictures/10000000000000E5000000D24EC3764B.png" manifest:media-type=""/>
  <manifest:file-entry manifest:full-path="Pictures/10000000000000F0000000AE4B9C48F8.jpg" manifest:media-type=""/>
  <manifest:file-entry manifest:full-path="Pictures/100000000000055B000003036775DD3F.jpg" manifest:media-type=""/>
  <manifest:file-entry manifest:full-path="Pictures/100000000000016500000136EB275F8C.png" manifest:media-type=""/>
  <manifest:file-entry manifest:full-path="Pictures/100000000000012C0000017C69160E31.jpg" manifest:media-type=""/>
  <manifest:file-entry manifest:full-path="Pictures/10000000000001640000013DC48F2286.png" manifest:media-type=""/>
  <manifest:file-entry manifest:full-path="Pictures/100000000000019B0000010D3183C4F3.jpg" manifest:media-type=""/>
  <manifest:file-entry manifest:full-path="Pictures/1000000000000127000000AB3F1E0BA4.jpg" manifest:media-type=""/>
  <manifest:file-entry manifest:full-path="Pictures/100000000000012A000000A94CC65EFA.jpg" manifest:media-type=""/>
  <manifest:file-entry manifest:full-path="Pictures/10000000000003F3000002640A4F3F1C.png" manifest:media-type=""/>
  <manifest:file-entry manifest:full-path="Pictures/1000000000000071000000C845DE8759.png" manifest:media-type=""/>
  <manifest:file-entry manifest:full-path="Pictures/10000000000001A4000001E8843430DE.png" manifest:media-type=""/>
  <manifest:file-entry manifest:full-path="Pictures/10000000000001A2000001B95FF22013.png" manifest:media-type=""/>
  <manifest:file-entry manifest:full-path="Pictures/100000000000016A0000012AD2ABCA04.png" manifest:media-type=""/>
  <manifest:file-entry manifest:full-path="Pictures/10000000000001B500000167BBBCFF83.jpg" manifest:media-type=""/>
  <manifest:file-entry manifest:full-path="Pictures/10000000000001F4000001F42BE49A59.jpg" manifest:media-type=""/>
  <manifest:file-entry manifest:full-path="Pictures/100000000000010A000000BEE927C38E.jpg" manifest:media-type=""/>
  <manifest:file-entry manifest:full-path="Pictures/10000000000002580000025819023FED.jpg" manifest:media-type=""/>
  <manifest:file-entry manifest:full-path="Pictures/10000000000002180000007F6091DDC4.png" manifest:media-type=""/>
  <manifest:file-entry manifest:full-path="Pictures/100000000000019A00000155364CFCE8.jpg" manifest:media-type=""/>
  <manifest:file-entry manifest:full-path="Pictures/1000000000000123000000DAE546D9E2.jpg" manifest:media-type=""/>
  <manifest:file-entry manifest:full-path="Pictures/1000000000000500000003204878B969.jpg" manifest:media-type=""/>
  <manifest:file-entry manifest:full-path="Pictures/100000000000010E000000A9C8B362DA.jpg" manifest:media-type=""/>
  <manifest:file-entry manifest:full-path="Pictures/10000000000001A1000001AA6AE9ABB0.png" manifest:media-type=""/>
  <manifest:file-entry manifest:full-path="Pictures/10000000000001F400000177CAEAF12C.jpg" manifest:media-type=""/>
  <manifest:file-entry manifest:full-path="Pictures/10000000000001610000015F91A44363.png" manifest:media-type=""/>
  <manifest:file-entry manifest:full-path="Pictures/10000000000001F4000001F45BFB8181.jpg" manifest:media-type=""/>
  <manifest:file-entry manifest:full-path="Pictures/1000000000000280000001C812F201C4.jpg" manifest:media-type=""/>
  <manifest:file-entry manifest:full-path="Pictures/100000000000017500000105994BE389.jpg" manifest:media-type=""/>
  <manifest:file-entry manifest:full-path="Pictures/1000000000000118000000CDB93C8EC5.jpg" manifest:media-type=""/>
  <manifest:file-entry manifest:full-path="Pictures/100000000000026C0000019F8B046896.jpg" manifest:media-type=""/>
  <manifest:file-entry manifest:full-path="Pictures/10000000000003F1000001FF11CC7273.png" manifest:media-type=""/>
  <manifest:file-entry manifest:full-path="Pictures/1000000000000113000000B7ADC3D8FA.png" manifest:media-type=""/>
  <manifest:file-entry manifest:full-path="Pictures/10000000000000A800000165EC941ADE.png" manifest:media-type=""/>
  <manifest:file-entry manifest:full-path="Pictures/10000000000001620000016BAF173433.png" manifest:media-type=""/>
  <manifest:file-entry manifest:full-path="Pictures/10000000000000E3000000B47977EA50.jpg" manifest:media-type=""/>
  <manifest:file-entry manifest:full-path="Pictures/1000000000000280000001D1E70BC685.jpg" manifest:media-type=""/>
  <manifest:file-entry manifest:full-path="Pictures/10000000000000B700000113D67263C8.jpg" manifest:media-type=""/>
  <manifest:file-entry manifest:full-path="Pictures/10000000000001900000012CE1745D2B.jpg" manifest:media-type=""/>
  <manifest:file-entry manifest:full-path="Pictures/100000000000026C000001D1A99AE470.jpg" manifest:media-type=""/>
  <manifest:file-entry manifest:full-path="Pictures/10000000000002030000019B8D25859F.jpg" manifest:media-type=""/>
  <manifest:file-entry manifest:full-path="Pictures/100000000000012C00000190E8F8A132.jpg" manifest:media-type=""/>
  <manifest:file-entry manifest:full-path="Pictures/10000000000001C600000129068C30A2.jpg" manifest:media-type=""/>
  <manifest:file-entry manifest:full-path="Pictures/10000000000000E1000000E158CB1C6E.png" manifest:media-type=""/>
  <manifest:file-entry manifest:full-path="Pictures/1000000000000140000000F0871FC5F7.jpg" manifest:media-type=""/>
  <manifest:file-entry manifest:full-path="Pictures/10000000000000A6000000EFD8DFA86D.jpg" manifest:media-type=""/>
  <manifest:file-entry manifest:full-path="Pictures/1000000000000161000002216661B121.png" manifest:media-type=""/>
  <manifest:file-entry manifest:full-path="Pictures/10000000000001B3000001417A75B202.jpg" manifest:media-type=""/>
  <manifest:file-entry manifest:full-path="Pictures/100000000000016000000179A4AA322E.png" manifest:media-type=""/>
  <manifest:file-entry manifest:full-path="Pictures/10000000000001610000014731FF3790.png" manifest:media-type=""/>
  <manifest:file-entry manifest:full-path="Pictures/10000000000001BC0000012942B12C67.png" manifest:media-type=""/>
  <manifest:file-entry manifest:full-path="Pictures/1000000000000213000000D36996D944.png" manifest:media-type=""/>
  <manifest:file-entry manifest:full-path="Pictures/1000000000000280000001E02E8F28DC.jpg" manifest:media-type=""/>
  <manifest:file-entry manifest:full-path="Pictures/1000000000000218000000E19B821C73.png" manifest:media-type=""/>
  <manifest:file-entry manifest:full-path="Pictures/10000000000002110000011AFA7F365A.jpg" manifest:media-type=""/>
  <manifest:file-entry manifest:full-path="Pictures/10000000000001C000000150165F8F42.jpg" manifest:media-type=""/>
  <manifest:file-entry manifest:full-path="Pictures/1000000000000310000001E2C7849590.png" manifest:media-type=""/>
  <manifest:file-entry manifest:full-path="Pictures/10000000000002580000018F15809338.jpg" manifest:media-type=""/>
  <manifest:file-entry manifest:full-path="Pictures/10000000000002D0000001E2DDB24D45.jpg" manifest:media-type=""/>
  <manifest:file-entry manifest:full-path="Pictures/1000000000000258000001C22D349CC9.jpg" manifest:media-type="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top" draw:auto-grow-height="true" fo:padding-top="0.125cm" fo:padding-bottom="0.125cm" fo:padding-left="0.25cm" fo:padding-right="0.25cm" fo:wrap-option="wrap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svg:stroke-width="0cm" draw:fill="solid" draw:fill-color="#4f81bd" draw:textarea-vertical-align="top" draw:auto-grow-height="true" fo:padding-top="0.125cm" fo:padding-bottom="0.125cm" fo:padding-left="0.25cm" fo:padding-right="0.25cm" fo:wrap-option="wrap"/>
    </style:style>
    <style:style style:name="gr5" style:family="graphic" style:parent-style-name="standard">
      <style:graphic-properties draw:stroke="none" svg:stroke-width="0cm" draw:fill="none" draw:textarea-vertical-align="middle" draw:auto-grow-height="false" draw:fit-to-size="shrink-to-fit" fo:padding-top="0.127cm" fo:padding-bottom="0.127cm" fo:padding-left="0.254cm" fo:padding-right="0.254cm" fo:wrap-option="wrap"/>
    </style:style>
    <style:style style:name="gr6" style:family="graphic" style:parent-style-name="standard">
      <style:graphic-properties draw:stroke="none" svg:stroke-width="0cm" draw:fill="none" draw:textarea-vertical-align="top" draw:auto-grow-height="false" fo:padding-top="0.127cm" fo:padding-bottom="0.127cm" fo:padding-left="0.254cm" fo:padding-right="0.254cm" fo:wrap-option="wrap"/>
    </style:style>
    <style:style style:name="pr1" style:family="presentation" style:parent-style-name="Slide_20_de_20_título-backgroundobjects">
      <style:graphic-properties draw:stroke="none" svg:stroke-width="0cm" draw:fill="none" draw:fill-color="#ffffff" draw:textarea-vertical-align="top" draw:auto-grow-height="false" fo:min-height="11.049cm" fo:padding-top="0.125cm" fo:padding-bottom="0.125cm" fo:padding-left="0.25cm" fo:padding-right="0.25cm" fo:wrap-option="wrap"/>
    </style:style>
    <style:style style:name="pr2" style:family="presentation" style:parent-style-name="Slide_20_de_20_título-notes">
      <style:graphic-properties draw:fill-color="#ffffff" fo:min-height="13.365cm"/>
    </style:style>
    <style:style style:name="pr3" style:family="presentation" style:parent-style-name="Título_20_e_20_conteúdo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pr4" style:family="presentation" style:parent-style-name="Título_20_e_20_conteúdo-backgroundobjects">
      <style:graphic-properties draw:stroke="none" svg:stroke-width="0cm" draw:fill="none" draw:fill-color="#ffffff" draw:textarea-vertical-align="top" draw:auto-grow-height="false" fo:min-height="11.049cm" fo:padding-top="0.125cm" fo:padding-bottom="0.125cm" fo:padding-left="0.25cm" fo:padding-right="0.25cm" fo:wrap-option="wrap"/>
    </style:style>
    <style:style style:name="pr5" style:family="presentation" style:parent-style-name="Título_20_e_20_conteúdo-notes">
      <style:graphic-properties draw:fill-color="#ffffff" fo:min-height="13.365cm"/>
    </style:style>
    <style:style style:name="pr6" style:family="presentation" style:parent-style-name="Título_20_e_20_conteúdo-outline1">
      <style:graphic-properties draw:stroke="none" svg:stroke-width="0cm" draw:fill="none" draw:textarea-vertical-align="top" draw:auto-grow-height="false" draw:fit-to-size="shrink-to-fit" fo:min-height="11.049cm" fo:padding-top="0.127cm" fo:padding-bottom="0.127cm" fo:padding-left="0.254cm" fo:padding-right="0.254cm" fo:wrap-option="wrap"/>
    </style:style>
    <style:style style:name="pr7" style:family="presentation" style:parent-style-name="Título_20_e_20_conteúdo-outline1">
      <style:graphic-properties draw:stroke="none" svg:stroke-width="0cm" draw:fill="solid" draw:fill-color="#4f81bd" draw:textarea-vertical-align="top" draw:auto-grow-height="false" draw:fit-to-size="shrink-to-fit" fo:min-height="11.049cm" fo:padding-top="0.127cm" fo:padding-bottom="0.127cm" fo:padding-left="0.254cm" fo:padding-right="0.254cm" fo:wrap-option="wrap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/>
      <style:text-properties fo:hyphenate="false"/>
    </style:style>
    <style:style style:name="P2" style:family="paragraph">
      <style:paragraph-properties fo:text-align="start" style:font-independent-line-spacing="true"/>
      <style:text-properties fo:font-size="18pt"/>
    </style:style>
    <style:style style:name="P3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hyphenate="false"/>
    </style:style>
    <style:style style:name="P4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font-size="14pt" style:font-size-asian="14pt" style:font-size-complex="14pt" fo:hyphenate="false"/>
    </style:style>
    <style:style style:name="P5" style:family="paragraph">
      <style:paragraph-properties fo:text-align="start" style:font-independent-line-spacing="true"/>
      <style:text-properties fo:font-size="18pt" style:font-size-asian="14pt" style:font-size-complex="14pt"/>
    </style:style>
    <style:style style:name="P6" style:family="paragraph">
      <style:paragraph-properties fo:margin-top="0cm" fo:margin-bottom="0cm" fo:line-height="100%" fo:text-align="center" style:punctuation-wrap="hanging"/>
      <style:text-properties fo:hyphenate="false"/>
    </style:style>
    <style:style style:name="P7" style:family="paragraph">
      <style:paragraph-properties fo:text-align="start"/>
      <style:text-properties fo:font-size="18pt"/>
    </style:style>
    <style:style style:name="P8" style:family="paragraph">
      <style:paragraph-properties fo:margin-left="0cm" fo:margin-right="0cm" fo:margin-top="0.226cm" fo:margin-bottom="0.5cm" fo:line-height="100%" fo:text-align="justify" fo:text-indent="0cm" style:punctuation-wrap="hanging"/>
      <style:text-properties fo:hyphenate="false"/>
    </style:style>
    <style:style style:name="P9" style:family="paragraph">
      <style:paragraph-properties fo:margin-left="0cm" fo:margin-right="0cm" fo:margin-top="0.226cm" fo:margin-bottom="0.5cm" fo:line-height="100%" fo:text-align="center" fo:text-indent="0cm" style:punctuation-wrap="hanging"/>
      <style:text-properties fo:hyphenate="false"/>
    </style:style>
    <style:style style:name="P10" style:family="paragraph">
      <style:paragraph-properties fo:margin-left="0cm" fo:margin-right="0cm" fo:margin-top="0cm" fo:margin-bottom="0cm" fo:line-height="100%" fo:text-align="justify" fo:text-indent="0cm" style:punctuation-wrap="hanging"/>
      <style:text-properties fo:hyphenate="false"/>
    </style:style>
    <style:style style:name="P11" style:family="paragraph">
      <style:paragraph-properties fo:margin-left="0cm" fo:margin-right="0cm" fo:margin-top="0cm" fo:margin-bottom="0cm" fo:line-height="100%" fo:text-align="center" fo:text-indent="0cm" style:punctuation-wrap="hanging"/>
      <style:text-properties fo:font-size="18pt" fo:hyphenate="false"/>
    </style:style>
    <style:style style:name="P12" style:family="paragraph">
      <style:paragraph-properties fo:margin-left="0cm" fo:margin-right="0cm" fo:margin-top="0.226cm" fo:margin-bottom="0.5cm" fo:line-height="100%" fo:text-align="start" fo:text-indent="0cm" style:punctuation-wrap="hanging"/>
      <style:text-properties fo:hyphenate="false"/>
    </style:style>
    <style:style style:name="P13" style:family="paragraph">
      <style:paragraph-properties fo:margin-left="0cm" fo:margin-right="0cm" fo:margin-top="0.282cm" fo:margin-bottom="0.5cm" fo:line-height="100%" fo:text-align="start" fo:text-indent="0cm" style:punctuation-wrap="hanging"/>
      <style:text-properties fo:hyphenate="false"/>
    </style:style>
    <style:style style:name="P14" style:family="paragraph">
      <style:paragraph-properties fo:margin-top="0cm" fo:margin-bottom="0cm" fo:line-height="100%" fo:text-align="justify" style:punctuation-wrap="hanging"/>
      <style:text-properties fo:hyphenate="false"/>
    </style:style>
    <style:style style:name="T1" style:family="text">
      <style:text-properties fo:color="#000000" style:text-line-through-style="none" fo:font-family="Calibri" fo:font-size="48pt" fo:letter-spacing="normal" fo:font-style="normal" style:text-underline-style="none" fo:font-weight="normal" style:font-size-asian="48pt" style:font-style-asian="normal" style:font-weight-asian="normal" style:font-size-complex="48pt" style:font-style-complex="normal" style:font-weight-complex="normal"/>
    </style:style>
    <style:style style:name="T2" style:family="text"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3" style:family="text">
      <style:text-properties fo:color="#000000" style:text-line-through-style="none" fo:font-family="Calibri" fo:font-size="14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T4" style:family="text">
      <style:text-properties fo:color="#0000ff" style:text-line-through-style="none" fo:font-family="Calibri" fo:font-size="14pt" fo:letter-spacing="normal" fo:font-style="normal" style:text-underline-style="solid" style:text-underline-width="auto" style:text-underline-color="font-color" fo:font-weight="normal" style:font-size-asian="14pt" style:font-style-asian="normal" style:font-weight-asian="normal" style:font-size-complex="14pt" style:font-style-complex="normal" style:font-weight-complex="normal"/>
    </style:style>
    <style:style style:name="T5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6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7" style:family="text">
      <style:text-properties fo:color="#000000" style:text-line-through-style="none" fo:font-family="Calibri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8" style:family="text">
      <style:text-properties fo:color="#ff0000" style:text-line-through-style="none" fo:font-family="Calibri" fo:font-size="32pt" fo:letter-spacing="normal" fo:font-style="normal" style:text-underline-style="none" fo:font-weight="bold" style:font-size-asian="32pt" style:font-style-asian="normal" style:font-weight-asian="bold" style:font-size-complex="32pt" style:font-style-complex="normal" style:font-weight-complex="bold"/>
    </style:style>
    <style:style style:name="T9" style:family="text">
      <style:text-properties fo:color="#ff0000" style:text-line-through-style="none" fo:font-family="Calibri" fo:font-size="20pt" fo:letter-spacing="normal" fo:font-style="normal" style:text-underline-style="solid" style:text-underline-width="auto" style:text-underline-color="font-color" fo:font-weight="bold" style:font-size-asian="20pt" style:font-style-asian="normal" style:font-weight-asian="bold" style:font-size-complex="20pt" style:font-style-complex="normal" style:font-weight-complex="bold"/>
    </style:style>
    <style:style style:name="T10" style:family="text">
      <style:text-properties fo:color="#000000" style:text-line-through-style="none" fo:font-family="Calibri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11" style:family="text">
      <style:text-properties fo:color="#ff0000" style:text-line-through-style="none" fo:font-family="Calibri" fo:font-size="32pt" fo:letter-spacing="normal" fo:font-style="normal" style:text-underline-style="solid" style:text-underline-width="auto" style:text-underline-color="font-color" fo:font-weight="bold" style:font-size-asian="32pt" style:font-style-asian="normal" style:font-weight-asian="bold" style:font-size-complex="32pt" style:font-style-complex="normal" style:font-weight-complex="bold"/>
    </style:style>
    <style:style style:name="T12" style:family="text">
      <style:text-properties fo:color="#ff0000" style:text-line-through-style="none" fo:font-family="Calibri" fo:font-size="18pt" fo:letter-spacing="normal" fo:font-style="normal" style:text-underline-style="solid" style:text-underline-width="auto" style:text-underline-color="font-color" fo:font-weight="bold" style:font-size-asian="18pt" style:font-style-asian="normal" style:font-weight-asian="bold" style:font-size-complex="18pt" style:font-style-complex="normal" style:font-weight-complex="bold"/>
    </style:style>
    <style:style style:name="T13" style:family="text">
      <style:text-properties fo:color="#ff0000" style:text-line-through-style="none" fo:font-family="Calibri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14" style:family="text">
      <style:text-properties fo:color="#ff0000" style:text-line-through-style="none" fo:font-family="Calibri" fo:font-size="24pt" fo:letter-spacing="normal" fo:font-style="normal" style:text-underline-style="solid" style:text-underline-width="auto" style:text-underline-color="font-color" fo:font-weight="normal" style:font-size-asian="24pt" style:font-style-asian="normal" style:font-weight-asian="normal" style:font-size-complex="24pt" style:font-style-complex="normal" style:font-weight-complex="normal"/>
    </style:style>
    <style:style style:name="T15" style:family="text"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16" style:family="text">
      <style:text-properties fo:color="#ff0000" style:text-line-through-style="none" fo:font-family="Calibri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17" style:family="text">
      <style:text-properties fo:color="#000000" style:text-line-through-style="none" fo:font-family="Calibri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18" style:family="text">
      <style:text-properties fo:color="#ff0000" style:text-line-through-style="none" fo:font-family="Calibri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T19" style:family="text">
      <style:text-properties fo:color="#000000" style:text-line-through-style="none" fo:font-family="Calibri" fo:font-size="32pt" fo:letter-spacing="normal" fo:font-style="normal" style:text-underline-style="none" fo:font-weight="bold" style:font-size-asian="32pt" style:font-style-asian="normal" style:font-weight-asian="bold" style:font-size-complex="32pt" style:font-style-complex="normal" style:font-weight-complex="bold"/>
    </style:style>
    <style:style style:name="T20" style:family="text">
      <style:text-properties fo:color="#000000" style:text-line-through-style="none" fo:font-family="Calibri" fo:font-size="32pt" fo:letter-spacing="normal" fo:font-style="italic" style:text-underline-style="none" fo:font-weight="normal" style:font-size-asian="32pt" style:font-style-asian="italic" style:font-weight-asian="normal" style:font-size-complex="32pt" style:font-style-complex="italic" style:font-weight-complex="normal"/>
    </style:style>
    <style:style style:name="T21" style:family="text">
      <style:text-properties fo:color="#000000" style:text-line-through-style="none" fo:font-family="Calibri" fo:font-size="36pt" fo:letter-spacing="normal" fo:font-style="normal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T22" style:family="text">
      <style:text-properties fo:color="#000000" style:text-line-through-style="none" fo:font-family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23" style:family="text">
      <style:text-properties fo:color="#000000" style:text-line-through-style="none" fo:font-family="Calibri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T24" style:family="text">
      <style:text-properties fo:color="#0000ff" style:text-line-through-style="none" fo:font-family="Calibri" fo:font-size="32pt" fo:letter-spacing="normal" fo:font-style="normal" style:text-underline-style="solid" style:text-underline-width="auto" style:text-underline-color="font-color" fo:font-weight="normal" style:font-size-asian="32pt" style:font-style-asian="normal" style:font-weight-asian="normal" style:font-size-complex="32pt" style:font-style-complex="normal" style:font-weight-complex="normal"/>
    </style:style>
    <style:style style:name="T25" style:family="text">
      <style:text-properties fo:color="#c00000" style:text-line-through-style="none" fo:font-family="Calibri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26" style:family="text">
      <style:text-properties fo:color="#c00000" style:text-line-through-style="none" fo:font-family="Calibri" fo:font-size="40pt" fo:letter-spacing="normal" fo:font-style="normal" style:text-underline-style="none" fo:font-weight="normal" style:font-size-asian="40pt" style:font-style-asian="normal" style:font-weight-asian="normal" style:font-size-complex="40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number text:level="1" style:num-format="">
        <style:list-level-properties text:space-before="0.001cm" text:min-label-width="0.952cm"/>
        <style:text-properties fo:color="#000000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StarSymbol" fo:color="#ff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number text:level="1" style:num-format="">
        <style:list-level-properties text:min-label-width="0.6cm"/>
        <style:text-properties fo:color="#ff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number text:level="1" style:num-format="">
        <style:list-level-properties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bullet text:level="1" text:bullet-char="•">
        <style:list-level-properties text:space-before="0.001cm" text:min-label-width="0.952cm"/>
        <style:text-properties fo:font-family="Arial" style:font-family-generic="swiss" fo:color="#000000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lide_20_de_20_título" presentation:presentation-page-layout-name="AL1T0">
        <draw:custom-shape draw:name="CaixaDeTexto 3" draw:style-name="gr1" draw:text-style-name="P2" draw:layer="layout" svg:width="20.201cm" svg:height="3.129cm" svg:x="3.299cm" svg:y="7.325cm">
          <text:p text:style-name="P1"><text:span text:style-name="T1">LABORATORIO ESCOLAR</text:span></text:p>
          <text:p text:style-name="P1"><text:span text:style-name="T2">PRÓFUNCIONARIO (AULA 3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5" draw:style-name="gr1" draw:text-style-name="P2" draw:layer="layout" svg:width="13.699cm" svg:height="2.206cm" svg:x="11.7cm" svg:y="11.172cm">
          <text:p text:style-name="P1"><text:span text:style-name="T3">Prof. André Aparecido da Silva </text:span></text:p>
          <text:p text:style-name="P1"><text:span text:style-name="T3">Disponível em: </text:span><text:span text:style-name="T4"><text:a xlink:href="http://www.oxnar.com.br/2015/profuncionario" xlink:type="simple">http://www.oxnar.com.br/2015/profuncionario</text:a></text:span><text:span text:style-name="T3"> </text:span></text:p>
          <text:p text:style-name="P3"><text:span text:style-name="T5"><text:s/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1" presentation:style-name="pr1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CUIDADOS NOS LABORATÓ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899cm" svg:y="8.125cm" presentation:class="title" presentation:user-transformed="true">
          <draw:text-box>
            <text:p text:style-name="P6"><text:span text:style-name="T6">CUIDADOS NOS LABORATÓ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20.742cm" svg:height="12.752cm" svg:x="2.328cm" svg:y="3.149cm">
          <draw:image xlink:href="Pictures/1000000000000310000001E2C784959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placeholder="true" presentation:user-transformed="true">
          <draw:text-box/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/></text:p>
            <text:p text:style-name="P8"><text:span text:style-name="T7"/></text:p>
            <text:p text:style-name="P8"><text:span text:style-name="T7">Todas as regras, cuidados e placas aqui descritos devem ser bem trabalhados com os alunos e, se possível, entregue como manual.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1" draw:master-page-name="Título_20_e_20_conteúdo" presentation:presentation-page-layout-name="AL2T11"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/></text:p>
            <text:p text:style-name="P8"><text:span text:style-name="T7">A seguir, descrevemos uma série de materiais e reagentes que são úteis para que um laboratório funcione satisfatoriamente.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LMOFARIZ E PISTOLO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ALMOFARIZ E PISTOLO</text:span></text:p>
          </draw:text-box>
        </draw:frame>
        <draw:frame draw:name="Espaço Reservado para Conteúdo 2" presentation:style-name="pr6" draw:text-style-name="P2" draw:layer="layout" svg:width="22.859cm" svg:height="5.079cm" svg:x="1.27cm" svg:y="4.445cm" presentation:class="outline" presentation:placeholder="true" presentation:user-transformed="true">
          <draw:text-box/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9.585cm" svg:height="7.6cm" svg:x="1.299cm" svg:y="9.525cm">
          <draw:image xlink:href="Pictures/10000000000000E3000000B47977EA50.jpg" xlink:type="simple" xlink:show="embed" xlink:actuate="onLoad">
            <text:p/>
          </draw:image>
        </draw:frame>
        <draw:frame draw:name="Picture 4" draw:style-name="gr3" draw:text-style-name="P7" draw:layer="layout" svg:width="10.688cm" svg:height="7.615cm" svg:x="13.9cm" svg:y="9.51cm">
          <draw:image xlink:href="Pictures/1000000000000280000001C812F201C4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Conteúdo 2" presentation:style-name="pr7" draw:text-style-name="P2" draw:layer="layout" svg:width="22.859cm" svg:height="4.479cm" svg:x="1.27cm" svg:y="4.445cm" presentation:class="outline" presentation:user-transformed="true">
          <draw:text-box>
            <text:p text:style-name="P9"><text:span text:style-name="T8">BALANÇA DE PRECISÃO </text:span></text:p>
            <text:p text:style-name="P8"><text:span text:style-name="T7">Serve para medir, com precisão, a massa de corpos e soluções.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10.099cm" svg:height="5.383cm" svg:x="15.3cm" svg:y="11.675cm">
          <draw:image xlink:href="Pictures/10000000000002110000011AFA7F365A.jpg" xlink:type="simple" xlink:show="embed" xlink:actuate="onLoad">
            <text:p/>
          </draw:image>
        </draw:frame>
        <draw:frame draw:name="Picture 4" draw:style-name="gr3" draw:text-style-name="P7" draw:layer="layout" svg:width="7.228cm" svg:height="7.228cm" svg:x="0.899cm" svg:y="10.058cm">
          <draw:image xlink:href="Pictures/10000000000001F4000001F45BFB8181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8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3" draw:style-name="gr3" draw:text-style-name="P7" draw:layer="layout" svg:width="8.4cm" svg:height="7.294cm" svg:x="15.7cm" svg:y="3.924cm">
          <draw:image xlink:href="Pictures/100000000000016500000136EB275F8C.png" xlink:type="simple" xlink:show="embed" xlink:actuate="onLoad">
            <text:p/>
          </draw:image>
        </draw:frame>
        <draw:frame draw:name="Picture 5" draw:style-name="gr3" draw:text-style-name="P7" draw:layer="layout" svg:width="10.223cm" svg:height="7.428cm" svg:x="0.699cm" svg:y="3.924cm">
          <draw:image xlink:href="Pictures/1000000000000280000001D1E70BC685.jpg" xlink:type="simple" xlink:show="embed" xlink:actuate="onLoad">
            <text:p/>
          </draw:image>
        </draw:frame>
        <draw:custom-shape draw:name="Retângulo 2" draw:style-name="gr4" draw:text-style-name="P2" draw:layer="layout" svg:width="15.567cm" svg:height="2.792cm" svg:x="8.5cm" svg:y="12.256cm">
          <text:p text:style-name="P1"><text:span text:style-name="T9">BALÃO DE DESTILAÇÃO</text:span></text:p>
          <text:p text:style-name="P10"><text:span text:style-name="T2">Utilizado para efetuar </text:span><text:span text:style-name="T10">destilações </text:span><text:span text:style-name="T2">simples. O braço lateral é ligado ao condensador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custom-shape draw:name="Retângulo 2" draw:style-name="gr4" draw:text-style-name="P2" draw:layer="layout" svg:width="12.699cm" svg:height="3.891cm" svg:x="12.3cm" svg:y="4.524cm">
          <text:p text:style-name="P1"><text:span text:style-name="T11">AQUARIO</text:span></text:p>
          <text:p text:style-name="P10"><text:span text:style-name="T5">Depósito de água destinado à criação e à observação de animais e vegetais aquáticos, em especial, peixes ornamentai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3" draw:text-style-name="P7" draw:layer="layout" svg:width="10.925cm" svg:height="6.613cm" svg:x="0.479cm" svg:y="4.121cm">
          <draw:image xlink:href="Pictures/10000000000003F3000002640A4F3F1C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5" draw:style-name="gr3" draw:text-style-name="P7" draw:layer="layout" svg:width="11.375cm" svg:height="8.679cm" svg:x="13.398cm" svg:y="7.925cm">
          <draw:image xlink:href="Pictures/10000000000001F20000017C92FE459E.jpg" xlink:type="simple" xlink:show="embed" xlink:actuate="onLoad">
            <text:p/>
          </draw:image>
        </draw:frame>
        <draw:custom-shape draw:name="Retângulo 2" draw:style-name="gr4" draw:text-style-name="P2" draw:layer="layout" svg:width="12.699cm" svg:height="4.823cm" svg:x="0.499cm" svg:y="7.725cm">
          <text:p text:style-name="P1"><text:span text:style-name="T12">BALÃO DE FUNDO CHATO</text:span></text:p>
          <text:p text:style-name="P3"><text:span text:style-name="T5"/></text:p>
          <text:p text:style-name="P10"><text:span text:style-name="T5">Empregado no aquecimento de líquidos puros ou soluções; pode ser usado também para efetuar reações que desprendem produtos gasosos e para coleta de destilado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11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custom-shape draw:name="Título 1" draw:style-name="gr5" draw:text-style-name="P2" draw:layer="layout" svg:width="22.859cm" svg:height="3.174cm" svg:x="1.644cm" svg:y="2.699cm">
          <text:p text:style-name="P11"><text:span text:style-name="T13">BALÃO VOLUMÉTRIC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AutoShape 4" draw:style-name="gr6" draw:text-style-name="P2" draw:layer="layout" svg:width="0.846cm" svg:height="0.846cm" svg:x="0.432cm" svg:y="-0.4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3" draw:text-style-name="P7" draw:layer="layout" svg:width="10.843cm" svg:height="10.843cm" svg:x="0.855cm" svg:y="5.525cm">
          <draw:image xlink:href="Pictures/10000000000000E1000000E158CB1C6E.png" xlink:type="simple" xlink:show="embed" xlink:actuate="onLoad">
            <text:p/>
          </draw:image>
        </draw:frame>
        <draw:custom-shape draw:name="Retângulo 4" draw:style-name="gr4" draw:text-style-name="P2" draw:layer="layout" svg:width="12.699cm" svg:height="7.021cm" svg:x="12.451cm" svg:y="5.678cm">
          <text:p text:style-name="P10"><text:span text:style-name="T7">Possui colo longo, com um traço de aferição (medição) situado no gargalo; é útil no preparo de soluçõe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1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23.854cm" svg:height="12.08cm" svg:x="0.649cm" svg:y="5.325cm">
          <draw:image xlink:href="Pictures/10000000000003F1000001FF11CC7273.png" xlink:type="simple" xlink:show="embed" xlink:actuate="onLoad">
            <text:p/>
          </draw:image>
        </draw:frame>
        <draw:custom-shape draw:name="Título 1" draw:style-name="gr5" draw:text-style-name="P2" draw:layer="layout" svg:width="22.859cm" svg:height="3.174cm" svg:x="1.644cm" svg:y="2.699cm">
          <text:p text:style-name="P11"><text:span text:style-name="T13">BALÃO VOLUMÉTRIC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13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9.418cm" svg:height="8.386cm" svg:x="0.899cm" svg:y="3.524cm">
          <draw:image xlink:href="Pictures/10000000000001640000013DC48F2286.png" xlink:type="simple" xlink:show="embed" xlink:actuate="onLoad">
            <text:p/>
          </draw:image>
        </draw:frame>
        <draw:frame draw:name="Picture 3" draw:style-name="gr3" draw:text-style-name="P7" draw:layer="layout" svg:width="9.365cm" svg:height="9.603cm" svg:x="15.3cm" svg:y="7.525cm">
          <draw:image xlink:href="Pictures/10000000000001620000016BAF173433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4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3" draw:style-name="gr3" draw:text-style-name="P7" draw:layer="layout" svg:width="8.968cm" svg:height="11.297cm" svg:x="16.431cm" svg:y="5.725cm">
          <draw:image xlink:href="Pictures/1000000000000153000001ABA0A53FBB.png" xlink:type="simple" xlink:show="embed" xlink:actuate="onLoad">
            <text:p/>
          </draw:image>
        </draw:frame>
        <draw:custom-shape draw:name="Retângulo 2" draw:style-name="gr4" draw:text-style-name="P2" draw:layer="layout" svg:width="12.699cm" svg:height="6.347cm" svg:x="1.699cm" svg:y="5.725cm">
          <text:p text:style-name="P1"><text:span text:style-name="T14">BÉQUER</text:span></text:p>
          <text:p text:style-name="P10"><text:span text:style-name="T15"/></text:p>
          <text:p text:style-name="P10"><text:span text:style-name="T15">É de uso geral nos laboratórios. Serve para dissolver substâncias, efetuar reações e aquecer líquidos sobre tela de amianto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15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5" draw:style-name="gr3" draw:text-style-name="P7" draw:layer="layout" svg:width="7.4cm" svg:height="7.4cm" svg:x="2.499cm" svg:y="5.725cm">
          <draw:image xlink:href="Pictures/10000000000002580000025819023FED.jpg" xlink:type="simple" xlink:show="embed" xlink:actuate="onLoad">
            <text:p/>
          </draw:image>
        </draw:frame>
        <draw:frame draw:name="Picture 7" draw:style-name="gr3" draw:text-style-name="P7" draw:layer="layout" svg:width="7.937cm" svg:height="10.053cm" svg:x="16.9cm" svg:y="7.005cm">
          <draw:image xlink:href="Pictures/100000000000012C0000017C69160E31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6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5" draw:style-name="gr3" draw:text-style-name="P7" draw:layer="layout" svg:width="8.276cm" svg:height="6cm" svg:x="2.899cm" svg:y="4.724cm">
          <draw:image xlink:href="Pictures/10000000000000F0000000AE4B9C48F8.jpg" xlink:type="simple" xlink:show="embed" xlink:actuate="onLoad">
            <text:p/>
          </draw:image>
        </draw:frame>
        <draw:custom-shape draw:name="Retângulo 2" draw:style-name="gr4" draw:text-style-name="P2" draw:layer="layout" svg:width="12.699cm" svg:height="3.299cm" svg:x="12.1cm" svg:y="5.325cm">
          <text:p text:style-name="P1"><text:span text:style-name="T12">CADINHO </text:span></text:p>
          <text:p text:style-name="P10"><text:span text:style-name="T5"/></text:p>
          <text:p text:style-name="P10"><text:span text:style-name="T5">Vaso de metal resistente ao fogo usado para aquecer sólidos a altas temperatura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17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8" draw:style-name="gr3" draw:text-style-name="P7" draw:layer="layout" svg:width="4.444cm" svg:height="9.445cm" svg:x="19.901cm" svg:y="6.725cm">
          <draw:image xlink:href="Pictures/10000000000000A800000165EC941ADE.png" xlink:type="simple" xlink:show="embed" xlink:actuate="onLoad">
            <text:p/>
          </draw:image>
        </draw:frame>
        <draw:custom-shape draw:name="Retângulo 2" draw:style-name="gr4" draw:text-style-name="P2" draw:layer="layout" svg:width="12.699cm" svg:height="6.347cm" svg:x="2.899cm" svg:y="6.27cm">
          <text:p text:style-name="P1"><text:span text:style-name="T16">BURETA</text:span></text:p>
          <text:p text:style-name="P10"><text:span text:style-name="T5">Equipamento calibrado para medida precisa de volume de líquidos. Consiste <text:s/>em um tubo cilíndrico graduado geralmente em mililitro–mL que permite o escoamento controlado do líquido através de uma torneira na parte inferior, que controla a vazão. É muito utilizado</text:span></text:p>
          <text:p text:style-name="P10"><text:span text:style-name="T5">em </text:span><text:span text:style-name="T17">titulaçõe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18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3" draw:style-name="gr3" draw:text-style-name="P7" draw:layer="layout" svg:width="9.339cm" svg:height="9.286cm" svg:x="15.7cm" svg:y="8.253cm">
          <draw:image xlink:href="Pictures/10000000000001610000015F91A44363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9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custom-shape draw:name="Retângulo 2" draw:style-name="gr4" draw:text-style-name="P2" draw:layer="layout" svg:width="12.699cm" svg:height="4.484cm" svg:x="11.3cm" svg:y="7.858cm">
          <text:p text:style-name="P1"><text:span text:style-name="T18">Erlenmeyers</text:span></text:p>
          <text:p text:style-name="P10"><text:span text:style-name="T5">Frasco utilizado para aquecer líquidos ou para efetuar titulações. Pode apresentar boca estreita ou larga, junta esmerilhada ou não e parede reforçada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3" draw:text-style-name="P7" draw:layer="layout" svg:width="7.646cm" svg:height="11.49cm" svg:x="2.499cm" svg:y="3.78cm">
          <draw:image xlink:href="Pictures/10000000000000B700000113D67263C8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0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8.291cm" svg:height="12.8cm" svg:x="3.099cm" svg:y="3.724cm">
          <draw:image xlink:href="Pictures/1000000000000161000002216661B121.png" xlink:type="simple" xlink:show="embed" xlink:actuate="onLoad">
            <text:p/>
          </draw:image>
        </draw:frame>
        <draw:frame draw:name="Picture 3" draw:style-name="gr3" draw:text-style-name="P7" draw:layer="layout" svg:width="10.802cm" svg:height="11.035cm" svg:x="13.248cm" svg:y="4.607cm">
          <draw:image xlink:href="Pictures/10000000000001A1000001AA6AE9ABB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1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TERIAIS LABORATORI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MATERIAIS LABORATORIO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9.515cm" svg:height="11.055cm" svg:x="1.584cm" svg:y="3.069cm">
          <draw:image xlink:href="Pictures/10000000000001A4000001E8843430DE.png" xlink:type="simple" xlink:show="embed" xlink:actuate="onLoad">
            <text:p/>
          </draw:image>
        </draw:frame>
        <draw:frame draw:name="Picture 3" draw:style-name="gr3" draw:text-style-name="P7" draw:layer="layout" svg:width="11.059cm" svg:height="11.667cm" svg:x="13.9cm" svg:y="5.725cm">
          <draw:image xlink:href="Pictures/10000000000001A2000001B95FF22013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3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5.089cm" svg:height="4.714cm" svg:x="11.1cm" svg:y="5.495cm">
          <draw:image xlink:href="Pictures/10000000000001610000014731FF3790.png" xlink:type="simple" xlink:show="embed" xlink:actuate="onLoad">
            <text:p/>
          </draw:image>
        </draw:frame>
        <draw:custom-shape draw:name="Título 1" draw:style-name="gr5" draw:text-style-name="P2" draw:layer="layout" svg:width="22.859cm" svg:height="3.174cm" svg:x="1.693cm" svg:y="1.186cm">
          <text:p text:style-name="P11"><text:span text:style-name="T6">MATERIAIS LABORATORIO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3" draw:text-style-name="P7" draw:layer="layout" svg:width="6.316cm" svg:height="5.2cm" svg:x="18.236cm" svg:y="3.924cm">
          <draw:image xlink:href="Pictures/100000000000016A0000012AD2ABCA04.png" xlink:type="simple" xlink:show="embed" xlink:actuate="onLoad">
            <text:p/>
          </draw:image>
        </draw:frame>
        <draw:frame draw:name="Picture 3" draw:style-name="gr3" draw:text-style-name="P7" draw:layer="layout" svg:width="7.28cm" svg:height="7.797cm" svg:x="1.299cm" svg:y="7.96cm">
          <draw:image xlink:href="Pictures/100000000000016000000179A4AA322E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3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4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custom-shape draw:name="Título 1" draw:style-name="gr5" draw:text-style-name="P2" draw:layer="layout" svg:width="22.859cm" svg:height="3.174cm" svg:x="1.693cm" svg:y="1.186cm">
          <text:p text:style-name="P11"><text:span text:style-name="T6">OUTROS MATERIAIS LABORATORIO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6" draw:style-name="gr3" draw:text-style-name="P7" draw:layer="layout" svg:width="7.443cm" svg:height="6.826cm" svg:x="17.715cm" svg:y="11.325cm">
          <draw:image xlink:href="Pictures/10000000000000E5000000D24EC3764B.png" xlink:type="simple" xlink:show="embed" xlink:actuate="onLoad">
            <text:p/>
          </draw:image>
        </draw:frame>
        <draw:frame draw:name="Picture 8" draw:style-name="gr3" draw:text-style-name="P7" draw:layer="layout" svg:width="7.733cm" svg:height="5.8cm" svg:x="8.9cm" svg:y="8.425cm">
          <draw:image xlink:href="Pictures/1000000000000258000001C22D349CC9.jpg" xlink:type="simple" xlink:show="embed" xlink:actuate="onLoad">
            <text:p/>
          </draw:image>
        </draw:frame>
        <draw:custom-shape draw:name="AutoShape 10" draw:style-name="gr6" draw:text-style-name="P2" draw:layer="layout" svg:width="0.846cm" svg:height="0.846cm" svg:x="0.432cm" svg:y="-0.4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AutoShape 12" draw:style-name="gr6" draw:text-style-name="P2" draw:layer="layout" svg:width="0.846cm" svg:height="0.846cm" svg:x="0.855cm" svg:y="0.022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3" draw:style-name="gr3" draw:text-style-name="P7" draw:layer="layout" svg:width="5.967cm" svg:height="10.562cm" svg:x="0.917cm" svg:y="4.43cm">
          <draw:image xlink:href="Pictures/1000000000000071000000C845DE8759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4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5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custom-shape draw:name="Título 1" draw:style-name="gr5" draw:text-style-name="P2" draw:layer="layout" svg:width="22.859cm" svg:height="3.174cm" svg:x="1.693cm" svg:y="1.186cm">
          <text:p text:style-name="P11"><text:span text:style-name="T6">OUTROS MATERIAIS LABORATORIO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AutoShape 10" draw:style-name="gr6" draw:text-style-name="P2" draw:layer="layout" svg:width="0.846cm" svg:height="0.846cm" svg:x="0.432cm" svg:y="-0.4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AutoShape 12" draw:style-name="gr6" draw:text-style-name="P2" draw:layer="layout" svg:width="0.846cm" svg:height="0.846cm" svg:x="0.855cm" svg:y="0.022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4" draw:style-name="gr4" draw:text-style-name="P2" draw:layer="layout" svg:width="15.779cm" svg:height="3.722cm" svg:x="4.521cm" svg:y="4.361cm">
          <text:p text:style-name="P1"><text:span text:style-name="T18">Microscópio óptico</text:span></text:p>
          <text:p text:style-name="P10"><text:span text:style-name="T5">Usado para obter imagem ampliada de microorganismos ou estruturas microscópicas, bem como para aumentar o</text:span></text:p>
          <text:p text:style-name="P10"><text:span text:style-name="T5">poder de resolução do olho humano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3" draw:text-style-name="P7" draw:layer="layout" svg:width="4.843cm" svg:height="6.973cm" svg:x="2.499cm" svg:y="8.925cm">
          <draw:image xlink:href="Pictures/10000000000000A6000000EFD8DFA86D.jpg" xlink:type="simple" xlink:show="embed" xlink:actuate="onLoad">
            <text:p/>
          </draw:image>
        </draw:frame>
        <draw:frame draw:name="Picture 4" draw:style-name="gr3" draw:text-style-name="P7" draw:layer="layout" svg:width="7.15cm" svg:height="7.15cm" svg:x="14.3cm" svg:y="9.874cm">
          <draw:image xlink:href="Pictures/10000000000001F4000001F42BE49A59.jpg" xlink:type="simple" xlink:show="embed" xlink:actuate="onLoad">
            <text:p/>
          </draw:image>
        </draw:frame>
        <draw:custom-shape draw:name="CaixaDeTexto 6" draw:style-name="gr1" draw:text-style-name="P2" draw:layer="layout" svg:width="22.407cm" svg:height="1.013cm" svg:x="1.693cm" svg:y="17.326cm">
          <text:p text:style-name="P3"><text:span text:style-name="T5">Valores a partir de R$ 189,00 até onde seu bolso aguentar....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25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HC - MAIOR LABORATÓRIO DO MUNDO " draw:style-name="dp1" draw:master-page-name="Título_20_e_20_conteúdo" presentation:presentation-page-layout-name="AL2T11"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/></text:p>
            <text:p text:style-name="P8"><text:span text:style-name="T7">No ano de 2008, o mundo inteiro voltou a sua atenção para o maior acelerador de partículas do mundo, o </text:span><text:span text:style-name="T19">LHC</text:span><text:span text:style-name="T7">, sigla que vem do inglês </text:span><text:span text:style-name="T20">Large Hadron Collider</text:span><text:span text:style-name="T7">, que pode ser traduzido como </text:span><text:span text:style-name="T19">Grande Colisor Elétron-Pósitron</text:span><text:span text:style-name="T7">. 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21">LHC - MAIOR LABORATÓRIO DO MUNDO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6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HC - MAIOR LABORATÓRIO DO MUNDO 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21">LHC - MAIOR LABORATÓRIO DO MUNDO </text:span></text:p>
          </draw:text-box>
        </draw:frame>
        <draw:frame draw:name="Picture 2" draw:style-name="gr3" draw:text-style-name="P7" draw:layer="layout" svg:width="11cm" svg:height="9.037cm" svg:x="2.699cm" svg:y="4.124cm">
          <draw:image xlink:href="Pictures/10000000000001B500000167BBBCFF83.jpg" xlink:type="simple" xlink:show="embed" xlink:actuate="onLoad">
            <text:p/>
          </draw:image>
        </draw:frame>
        <draw:frame draw:name="Picture 4" draw:style-name="gr3" draw:text-style-name="P7" draw:layer="layout" svg:width="10.873cm" svg:height="7.116cm" svg:x="14.1cm" svg:y="11.125cm">
          <draw:image xlink:href="Pictures/100000000000019B0000010D3183C4F3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7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HC - MAIOR LABORATÓRIO DO MUNDO " draw:style-name="dp1" draw:master-page-name="Título_20_e_20_conteúdo" presentation:presentation-page-layout-name="AL2T11"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list text:style-name="L4">
              <text:list-item>
                <text:p text:style-name="P8"><text:span text:style-name="T7">No entanto, ele é muito conhecido também como a </text:span><text:span text:style-name="T19">máquina do Big Bang</text:span><text:span text:style-name="T7">, pois por meio dele os cientistas querem recriar condições muito similares as que existiam logo após o Big Bang em termos de temperatura e densidade extremas. 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21">LHC - MAIOR LABORATÓRIO DO MUNDO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8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HC - MAIOR LABORATÓRIO DO MUNDO 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21">LHC - MAIOR LABORATÓRIO DO MUNDO 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list text:style-name="L4">
              <text:list-item>
                <text:p text:style-name="P8"><text:span text:style-name="T7">Ele pode atingir temperaturas na ordem de -271,9 ºC com o uso de 10 mil toneladas de nitrogênio líquido.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9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HC - MAIOR LABORATÓRIO DO MUNDO 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21">LHC - MAIOR LABORATÓRIO DO MUNDO </text:span></text:p>
          </draw:text-box>
        </draw:frame>
        <draw:custom-shape draw:name="Retângulo 4" draw:style-name="gr1" draw:text-style-name="P2" draw:layer="layout" svg:width="22.1cm" svg:height="6.176cm" svg:x="1.827cm" svg:y="3.924cm">
          <text:p text:style-name="P10"><text:span text:style-name="T22">O LHC fica na periferia da cidade de Genebra, na Suíça, sendo formado por um </text:span><text:span text:style-name="T23">enorme tubo circular </text:span><text:span text:style-name="T22">com circunferência de 26,7 km e diâmetro de 7 m; é </text:span><text:span text:style-name="T23">subterrâneo</text:span><text:span text:style-name="T22">, ficando a cerca de 100 m abaixo do solo.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4" draw:style-name="gr3" draw:text-style-name="P7" draw:layer="layout" svg:width="11.132cm" svg:height="8.884cm" svg:x="13.374cm" svg:y="10.165cm">
          <draw:image xlink:href="Pictures/10000000000002030000019B8D25859F.jpg" xlink:type="simple" xlink:show="embed" xlink:actuate="onLoad">
            <text:p/>
          </draw:image>
        </draw:frame>
        <draw:frame draw:name="Picture 6" draw:style-name="gr3" draw:text-style-name="P7" draw:layer="layout" svg:width="10.344cm" svg:height="7.388cm" svg:x="0.699cm" svg:y="10.236cm">
          <draw:image xlink:href="Pictures/100000000000010A000000BEE927C38E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0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HC - MAIOR LABORATÓRIO DO MUNDO 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9.4cm" svg:height="7.818cm" svg:x="15.7cm" svg:y="9.325cm">
          <draw:image xlink:href="Pictures/100000000000019A00000155364CFCE8.jpg" xlink:type="simple" xlink:show="embed" xlink:actuate="onLoad">
            <text:p/>
          </draw:image>
        </draw:frame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21">LHC - MAIOR LABORATÓRIO DO MUNDO </text:span></text:p>
          </draw:text-box>
        </draw:frame>
        <draw:custom-shape draw:name="Retângulo 4" draw:style-name="gr1" draw:text-style-name="P2" draw:layer="layout" svg:width="23.1cm" svg:height="3.806cm" svg:x="0.899cm" svg:y="3.324cm">
          <text:p text:style-name="P10"><text:span text:style-name="T22">Ele se encontra no maior complexo científico do mundo e sua construção envolveu milhares de cientistas, com duração de 20 anos e custou 10 bilhões de dólares.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31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Incentivo a ciência 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Incentivo a ciência </text:span></text:p>
          </draw:text-box>
        </draw:frame>
        <draw:frame draw:name="Espaço Reservado para Conteúdo 2" presentation:style-name="pr6" draw:text-style-name="P2" draw:layer="layout" svg:width="22.859cm" svg:height="7.679cm" svg:x="1.27cm" svg:y="4.445cm" presentation:class="outline" presentation:user-transformed="true">
          <draw:text-box>
            <text:p text:style-name="P9"><text:span text:style-name="T7"/></text:p>
            <text:p text:style-name="P9"><text:span text:style-name="T7">PREMIO JOVEM CIENTISTA.</text:span></text:p>
            <text:p text:style-name="P12"><text:span text:style-name="T7"/></text:p>
            <text:p text:style-name="P12"><text:span text:style-name="T24"><text:a xlink:href="https://www.youtube.com/watch?v=PCPLZMGlozQ" xlink:type="simple">https</text:a></text:span><text:span text:style-name="T24"><text:a xlink:href="https://www.youtube.com/watch?v=PCPLZMGlozQ" xlink:type="simple">://</text:a></text:span><text:span text:style-name="T24"><text:a xlink:href="https://www.youtube.com/watch?v=PCPLZMGlozQ" xlink:type="simple">www.youtube.com/watch?v=PCPLZMGlozQ</text:a></text:span><text:span text:style-name="T7"> </text:span></text:p>
            <text:p text:style-name="P12"><text:span text:style-name="T7"/></text:p>
            <text:p text:style-name="P12"><text:span text:style-name="T7"/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3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EXOESQUELETO BRASILEIRO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EXOESQUELETO BRASILEIRO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8.201cm" svg:height="10.979cm" svg:x="2.899cm" svg:y="4.724cm">
          <draw:image xlink:href="Pictures/100000000000026C0000019F8B046896.jpg" xlink:type="simple" xlink:show="embed" xlink:actuate="onLoad">
            <text:p/>
          </draw:image>
        </draw:frame>
        <draw:frame draw:name="Picture 4" draw:style-name="gr3" draw:text-style-name="P7" draw:layer="layout" svg:width="7.937cm" svg:height="10.582cm" svg:x="15.1cm" svg:y="5.121cm">
          <draw:image xlink:href="Pictures/100000000000012C00000190E8F8A132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3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tividade prática da seman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Atividade prática da semana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22.651cm" svg:height="9cm" svg:x="1.499cm" svg:y="5.925cm">
          <draw:image xlink:href="Pictures/1000000000000213000000D36996D944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4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tividade prática da semana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25.228cm" svg:height="10.589cm" svg:x="0.171cm" svg:y="4.324cm">
          <draw:image xlink:href="Pictures/1000000000000218000000E19B821C73.png" xlink:type="simple" xlink:show="embed" xlink:actuate="onLoad">
            <text:p/>
          </draw:image>
        </draw:frame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Atividade prática da semana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35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CIÊNCIAS 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CIÊNCIAS 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16.932cm" svg:height="12.699cm" svg:x="4.299cm" svg:y="4.324cm">
          <draw:image xlink:href="Pictures/1000000000000280000001E02E8F28DC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6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BIOLOG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BIOLOGI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>O ensino de biologia deve garantir ao aluno o acesso e a compreensão que leva ao conhecimento biológico, graças à utilização dos métodos de investigação, especialmente os de caráter científico, e à análise dos aspectos sociais, políticos e econômicos envolvidos na produção, na divulgação e na aplicação de tais conhecimentos. 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37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BIOLOG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BIOLOGI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/></text:p>
            <text:p text:style-name="P8"><text:span text:style-name="T7"/></text:p>
            <text:p text:style-name="P8"><text:span text:style-name="T7">Dessa maneira, espera-se que o aluno possa assumir uma postura mais crítica e transformadora do mundo.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38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BIOLOG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BIOLOGIA</text:span></text:p>
          </draw:text-box>
        </draw:frame>
        <draw:frame draw:name="Espaço Reservado para Conteúdo 2" presentation:style-name="pr6" draw:text-style-name="P2" draw:layer="layout" svg:width="22.859cm" svg:height="5.279cm" svg:x="1.27cm" svg:y="4.445cm" presentation:class="outline" presentation:user-transformed="true">
          <draw:text-box>
            <text:p text:style-name="P8"><text:span text:style-name="T7"/></text:p>
            <text:list text:style-name="L4">
              <text:list-item>
                <text:p text:style-name="P8"><text:span text:style-name="T7">O universo a ser explorado, no ensino de biologia, é muito amplo. </text:span></text:p>
              </text:list-item>
            </text:list>
            <text:p text:style-name="P8"><text:span text:style-name="T7"/></text:p>
            <text:p text:style-name="P8"><text:span text:style-name="T7"/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15.801cm" svg:height="8.888cm" svg:x="5.099cm" svg:y="9.126cm">
          <draw:image xlink:href="Pictures/100000000000055B000003036775DD3F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9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BIOLOG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BIOLOGI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list text:style-name="L4">
              <text:list-item>
                <text:p text:style-name="P8"><text:span text:style-name="T7">Podemos pesquisar plantas, animais e analisar, internamente, os sistemas, os órgãos e os tecidos até chegarmos ao interior das células e </text:span><text:span text:style-name="T25">muito mais</text:span><text:span text:style-name="T7">...</text:span></text:p>
              </text:list-item>
            </text:list>
            <text:p text:style-name="P8"><text:span text:style-name="T7"/></text:p>
            <text:list text:continue-numbering="true" text:style-name="L4">
              <text:list-item>
                <text:p text:style-name="P8"><text:span text:style-name="T7">Para você quais seriam este </text:span><text:span text:style-name="T25">MUITO MAIS</text:span><text:span text:style-name="T7">?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40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BIOLOG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BIOLOGI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list text:style-name="L4">
              <text:list-item>
                <text:p text:style-name="P8"><text:span text:style-name="T7">Sob essa perspectiva, o Laboratório de Biologia deve, então, conter muitas espécies de animais conservadas em formol.</text:span></text:p>
              </text:list-item>
            </text:list>
            <text:p text:style-name="P8"><text:span text:style-name="T7"/></text:p>
            <text:list text:continue-numbering="true" text:style-name="L4">
              <text:list-item>
                <text:p text:style-name="P8"><text:span text:style-name="T7">Algumas, porém, podem ser adquiridas, na véspera do experimento, em supermercados ou feiras.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41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BIOLOG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BIOLOGI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12"><text:span text:style-name="T7"/></text:p>
            <text:p text:style-name="P8"><text:span text:style-name="T25"/></text:p>
            <text:list text:style-name="L4">
              <text:list-item>
                <text:p text:style-name="P8"><text:span text:style-name="T25">COMO É O LABORATORIO DE BIOLOGIA DA SUA ESCOLA?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4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BIOLOG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BIOLOGI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/></text:p>
            <text:p text:style-name="P8"><text:span text:style-name="T7">Outro instrumento importante de aprendizado é a confecção de um </text:span><text:span text:style-name="T19">insetário </text:span><text:span text:style-name="T7">e um borboletário, que podem ser feitos junto com todo o grupo de alunos... 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9.119cm" svg:height="6.381cm" svg:x="2.048cm" svg:y="12.144cm">
          <draw:image xlink:href="Pictures/100000000000017500000105994BE389.jpg" xlink:type="simple" xlink:show="embed" xlink:actuate="onLoad">
            <text:p/>
          </draw:image>
        </draw:frame>
        <draw:frame draw:name="Picture 4" draw:style-name="gr3" draw:text-style-name="P7" draw:layer="layout" svg:width="10.582cm" svg:height="7.937cm" svg:x="14.1cm" svg:y="11.113cm">
          <draw:image xlink:href="Pictures/10000000000001900000012CE1745D2B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3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BIOLOG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BIOLOGI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/></text:p>
            <text:p text:style-name="P8"><text:span text:style-name="T7">... pois assim se <text:s/>consegue obter um número maior e mais variado de espécies que atenderão melhor à escola.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11.747cm" svg:height="7.857cm" svg:x="0.409cm" svg:y="11.192cm">
          <draw:image xlink:href="Pictures/10000000000001BC0000012942B12C67.png" xlink:type="simple" xlink:show="embed" xlink:actuate="onLoad">
            <text:p/>
          </draw:image>
        </draw:frame>
        <draw:frame draw:name="Picture 4" draw:style-name="gr3" draw:text-style-name="P7" draw:layer="layout" svg:width="11.2cm" svg:height="8.4cm" svg:x="14.199cm" svg:y="10.649cm">
          <draw:image xlink:href="Pictures/10000000000001F400000177CAEAF12C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4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ÓRIO DE QUÍM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ÓRIO DE QUÍMIC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>O conhecimento prático, essencial a uma educação básica, implica sistematização das propriedades da matéria, e a química é a área que enfatiza as transformações e a geração de novos materiais a serem utilizados pelo homem em seu cotidiano, ...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8.499cm" svg:height="6.271cm" svg:x="16.9cm" svg:y="11.525cm">
          <draw:image xlink:href="Pictures/10000000000001B3000001417A75B202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5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ÓRIO DE QUÍM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ÓRIO DE QUÍMIC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>tais como: alimentos, medicamentos, materiais de construção, papéis, plásticos, combustíveis, tintas, perfumes etc.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4" draw:style-name="gr3" draw:text-style-name="P7" draw:layer="layout" svg:width="8.664cm" svg:height="5.8cm" svg:x="2.939cm" svg:y="12.949cm">
          <draw:image xlink:href="Pictures/10000000000002D0000001E2DDB24D45.jpg" xlink:type="simple" xlink:show="embed" xlink:actuate="onLoad">
            <text:p/>
          </draw:image>
        </draw:frame>
        <draw:frame draw:name="Picture 2" draw:style-name="gr3" draw:text-style-name="P7" draw:layer="layout" svg:width="9.53cm" svg:height="5.523cm" svg:x="15.575cm" svg:y="10.325cm">
          <draw:image xlink:href="Pictures/1000000000000127000000AB3F1E0BA4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6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QUÍM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QUÍMICA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11.358cm" svg:height="8.632cm" svg:x="0.699cm" svg:y="3.924cm">
          <draw:image xlink:href="Pictures/100000000000012C000000E4C73EFA48.jpg" xlink:type="simple" xlink:show="embed" xlink:actuate="onLoad">
            <text:p/>
          </draw:image>
        </draw:frame>
        <draw:frame draw:name="Picture 4" draw:style-name="gr3" draw:text-style-name="P7" draw:layer="layout" svg:width="12.03cm" svg:height="8cm" svg:x="13.3cm" svg:y="7.925cm">
          <draw:image xlink:href="Pictures/10000000000002580000018F15809338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7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CARROS, PONTES E PRÉDIOS TAMBEM SÃO TESTADOS NO TÚNEL DE VENTO 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CARROS, PONTES E PRÉDIOS TAMBEM SÃO TESTADOS NO TÚNEL DE VENTO 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10.133cm" svg:height="7.6cm" svg:x="1.699cm" svg:y="4.324cm">
          <draw:image xlink:href="Pictures/100000000000026C000001D1A99AE470.jpg" xlink:type="simple" xlink:show="embed" xlink:actuate="onLoad">
            <text:p/>
          </draw:image>
        </draw:frame>
        <draw:custom-shape draw:name="AutoShape 4" draw:style-name="gr6" draw:text-style-name="P2" draw:layer="layout" svg:width="0.846cm" svg:height="0.846cm" svg:x="0.432cm" svg:y="-0.4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AutoShape 6" draw:style-name="gr6" draw:text-style-name="P2" draw:layer="layout" svg:width="0.846cm" svg:height="0.846cm" svg:x="0.855cm" svg:y="0.022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3" draw:text-style-name="P7" draw:layer="layout" svg:width="11.805cm" svg:height="7.562cm" svg:x="13.129cm" svg:y="9.525cm">
          <draw:image xlink:href="Pictures/1000000000000119000000B490086CFE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8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CARROS, PONTES E PRÉDIOS TAMBEM SÃO TESTADOS NO TÚNEL DE VENTO 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CARROS, PONTES E PRÉDIOS TAMBEM SÃO TESTADOS NO TÚNEL DE VENTO 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custom-shape draw:name="AutoShape 4" draw:style-name="gr6" draw:text-style-name="P2" draw:layer="layout" svg:width="0.846cm" svg:height="0.846cm" svg:x="0.432cm" svg:y="-0.4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AutoShape 6" draw:style-name="gr6" draw:text-style-name="P2" draw:layer="layout" svg:width="0.846cm" svg:height="0.846cm" svg:x="0.855cm" svg:y="0.022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3" draw:text-style-name="P7" draw:layer="layout" svg:width="12.281cm" svg:height="9.2cm" svg:x="1.794cm" svg:y="4.924cm">
          <draw:image xlink:href="Pictures/1000000000000123000000DAE546D9E2.jpg" xlink:type="simple" xlink:show="embed" xlink:actuate="onLoad">
            <text:p/>
          </draw:image>
        </draw:frame>
        <draw:frame draw:name="Picture 4" draw:style-name="gr3" draw:text-style-name="P7" draw:layer="layout" svg:width="11.297cm" svg:height="7.071cm" svg:x="14.116cm" svg:y="10.125cm">
          <draw:image xlink:href="Pictures/100000000000010E000000A9C8B362DA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9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 INTENÇÃO DESTE É CRIAR MODELOS EM ESCALA DA REALIDADE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499cm" svg:y="6.725cm" presentation:class="title" presentation:user-transformed="true">
          <draw:text-box>
            <text:p text:style-name="P6"><text:span text:style-name="T6">A INTENÇÃO DESTE É CRIAR MODELOS EM ESCALA DA REALIDADE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0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FÍS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FÍSIC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/></text:p>
            <text:list text:style-name="L4">
              <text:list-item>
                <text:p text:style-name="P8"><text:span text:style-name="T7">A física corresponde a um conjunto de conhecimentos estruturados e sistematizados, relacionados às leis e às propriedades da matéria e da energia que controlam os fenômenos da natureza.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1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FÍS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FÍSICA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custom-shape draw:name="Retângulo 4" draw:style-name="gr1" draw:text-style-name="P2" draw:layer="layout" svg:width="23.202cm" svg:height="8.375cm" svg:x="1.099cm" svg:y="5.934cm">
          <text:p text:style-name="P10"><text:span text:style-name="T7">É preciso dar, ao ensino de física, novas dimensões, apresentar uma física que explique não só a queda dos corpos, o movimento da Lua ou das estrelas no céu, o arco-íris, mas também os raios </text:span><text:span text:style-name="T20">laser</text:span><text:span text:style-name="T7">, as imagens da televisão e as diversas formas de comunicação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style-name="gr2" draw:layer="layout" svg:width="14.848cm" svg:height="11.136cm" svg:x="3.075cm" svg:y="2.257cm" draw:page-number="5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EXPERIMENTOS NO LABORATORIO DE FÍS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EXPERIMENTOS NO LABORATORIO DE FÍSICA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custom-shape draw:name="AutoShape 2" draw:style-name="gr6" draw:text-style-name="P2" draw:layer="layout" svg:width="0.846cm" svg:height="0.846cm" svg:x="0.432cm" svg:y="-0.4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3" draw:text-style-name="P7" draw:layer="layout" svg:width="9.637cm" svg:height="6.413cm" svg:x="2.299cm" svg:y="4.712cm">
          <draw:image xlink:href="Pictures/1000000000000113000000B7ADC3D8FA.png" xlink:type="simple" xlink:show="embed" xlink:actuate="onLoad">
            <text:p/>
          </draw:image>
        </draw:frame>
        <draw:frame draw:name="Picture 5" draw:style-name="gr3" draw:text-style-name="P7" draw:layer="layout" svg:width="7.135cm" svg:height="5.351cm" svg:x="17.301cm" svg:y="12.325cm">
          <draw:image xlink:href="Pictures/10000000000001E000000168D5F54A62.jpg" xlink:type="simple" xlink:show="embed" xlink:actuate="onLoad">
            <text:p/>
          </draw:image>
        </draw:frame>
        <draw:frame draw:name="Picture 7" draw:style-name="gr3" draw:text-style-name="P7" draw:layer="layout" svg:width="9.067cm" svg:height="6.8cm" svg:x="2.299cm" svg:y="11.601cm">
          <draw:image xlink:href="Pictures/10000000000001C000000150165F8F42.jpg" xlink:type="simple" xlink:show="embed" xlink:actuate="onLoad">
            <text:p/>
          </draw:image>
        </draw:frame>
        <draw:frame draw:name="Picture 9" draw:style-name="gr3" draw:text-style-name="P7" draw:layer="layout" svg:width="8.466cm" svg:height="6.349cm" svg:x="15.913cm" svg:y="5.064cm">
          <draw:image xlink:href="Pictures/1000000000000140000000F0871FC5F7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3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FÍS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FÍSICA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12"><text:span text:style-name="T7"/></text:p>
            <text:p text:style-name="P12"><text:span text:style-name="T7"/></text:p>
            <text:list text:style-name="L9">
              <text:list-item>
                <text:p text:style-name="P13"><text:span text:style-name="T26">Como é o laboratório de física da sua escola?</text:span><text:span text:style-name="T7"> </text:span></text:p>
              </text:list-item>
            </text:list>
            <text:p text:style-name="P12"><text:span text:style-name="T7"/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4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LINGUA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LINGUAS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list text:style-name="L4">
              <text:list-item>
                <text:p text:style-name="P8"><text:span text:style-name="T7">Vivemos num mundo globalizado e, com o avanço tecnológico, é fácil conhecermos outras culturas e nos interessarmos por elas sem sair de casa. 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5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LINGUA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LINGUAS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list text:style-name="L4">
              <text:list-item>
                <text:p text:style-name="P8"><text:span text:style-name="T7">A expansão da internet permite nos conectar com pessoas de qualquer lugar do planeta, fazer amigos e conversar com eles em tempo real. Isso se torna cada dia mais comum, e os jovens, cada vez mais cedo, têm se integrado a essa realidade.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6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LINGUA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LINGUAS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10.4cm" svg:height="7.614cm" svg:x="2.899cm" svg:y="4.524cm">
          <draw:image xlink:href="Pictures/1000000000000118000000CDB93C8EC5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7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LINGUA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LINGUAS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8"><text:span text:style-name="T7">O turismo é uma importante fatia da economia brasileira muito visada no mercado de trabalho. As relações comerciais entre o Brasil e os diversos países do mundo têm se intensificado e multiplicado. 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58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LINGUA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LINGUAS</text:span></text:p>
          </draw:text-box>
        </draw:frame>
        <draw:frame draw:name="Espaço Reservado para Conteúdo 2" presentation:style-name="pr6" draw:text-style-name="P2" draw:layer="layout" svg:width="22.859cm" svg:height="9.079cm" svg:x="1.27cm" svg:y="4.445cm" presentation:class="outline" presentation:user-transformed="true">
          <draw:text-box>
            <text:list text:style-name="L4">
              <text:list-item>
                <text:p text:style-name="P8"><text:span text:style-name="T7">Por isso, a demanda de profissionais que dominem várias línguas estrangeiras aumentou proporcionalmente. Essas questões nos levam a repensar o ensino e o estudo de línguas estrangeiras.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9.011cm" svg:height="5.894cm" svg:x="15.7cm" svg:y="9.975cm">
          <draw:image xlink:href="Pictures/10000000000001C600000129068C30A2.jpg" xlink:type="simple" xlink:show="embed" xlink:actuate="onLoad">
            <text:p/>
          </draw:image>
        </draw:frame>
        <draw:frame draw:name="Picture 4" draw:style-name="gr3" draw:text-style-name="P7" draw:layer="layout" svg:width="10.58cm" svg:height="6cm" svg:x="3.099cm" svg:y="12.125cm">
          <draw:image xlink:href="Pictures/100000000000012A000000A94CC65EFA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59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0" draw:style-name="dp1" draw:master-page-name="Título_20_e_20_conteúdo" presentation:presentation-page-layout-name="AL2T11">
        <draw:frame draw:name="Título 1" presentation:style-name="pr3" draw:text-style-name="P2" draw:layer="layout" svg:width="22.859cm" svg:height="7.2cm" svg:x="1.099cm" svg:y="5.525cm" presentation:class="title" presentation:user-transformed="true">
          <draw:text-box>
            <text:p text:style-name="P14"><text:span text:style-name="T6">VOCE CONSIDERA QUE SALAS DE BATE PAPO PODEM AJUDAR NO APRENDIZADO DE UMA LINGUA ESTRANGEIRA? </text:span></text:p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60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LINGUA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LINGUAS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list text:style-name="L4">
              <text:list-item>
                <text:p text:style-name="P8"><text:span text:style-name="T7">Com isso, justifica-se plenamente a criação de um </text:span><text:span text:style-name="T19">laboratório para o estudo de línguas</text:span><text:span text:style-name="T7">, uma vez que o ambiente é propício ao desenvolvimento cultural e ao estudo mais aprofundado da língua. 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61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LINGUA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6">LABORATORIO DE LINGUAS</text:span></text:p>
          </draw:text-box>
        </draw:frame>
        <draw:frame draw:name="Espaço Reservado para Conteúdo 2" presentation:style-name="pr6" draw:text-style-name="P2" draw:layer="layout" svg:width="22.859cm" svg:height="12.571cm" svg:x="1.27cm" svg:y="4.445cm" presentation:class="outline" presentation:user-transformed="true">
          <draw:text-box>
            <text:p text:style-name="P12"><text:span text:style-name="T7"/></text:p>
            <text:list text:style-name="L4">
              <text:list-item>
                <text:p text:style-name="P8"><text:span text:style-name="T7">O laboratório é um recurso didático poderoso. Se for bem utilizado, permitirá que o aluno tenha um aprendizado personalizado, como se ele tivesse um professor exclusivo.</text:span></text:p>
              </text:list-item>
            </text:list>
          </draw:text-box>
        </draw:frame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62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3" draw:style-name="dp1" draw:master-page-name="Título_20_e_20_conteúdo" presentation:presentation-page-layout-name="AL2T11">
        <draw:frame draw:name="Espaço Reservado para Número de Slide 3" presentation:style-name="pr4" draw:text-style-name="P5" draw:layer="layout" svg:width="0cm" svg:height="0cm" svg:x="0cm" svg:y="0cm" presentation:class="page-number">
          <draw:text-box>
            <text:p text:style-name="P4"><text:span text:style-name="T5"><text:page-number>&lt;número&gt;</text:page-number></text:span></text:p>
          </draw:text-box>
        </draw:frame>
        <draw:frame draw:name="Picture 2" draw:style-name="gr3" draw:text-style-name="P7" draw:layer="layout" svg:width="24.818cm" svg:height="5.88cm" svg:x="0.122cm" svg:y="6.125cm">
          <draw:image xlink:href="Pictures/10000000000002180000007F6091DDC4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3" presentation:class="page"/>
          <draw:frame presentation:style-name="pr5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styles>
    <draw:marker draw:name="Arrow" svg:viewBox="0 0 20 30" svg:d="m10 0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pt" fo:country="BR" style:font-family-asian="'Segoe UI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lide_20_de_20_título-background" style:display-name="Slide de título-background" style:family="presentation">
      <style:graphic-properties draw:stroke="none" draw:fill="solid" draw:fill-color="#ffffff"/>
      <style:text-properties style:letter-kerning="true"/>
    </style:style>
    <style:style style:name="Slide_20_de_20_título-backgroundobjects" style:display-name="Slide de títul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de_20_título-notes" style:display-name="Slide de títul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de_20_título-outline1" style:display-name="Slide de título-outline1" style:family="presentation">
      <style:graphic-properties draw:stroke="none" draw:fill="none" draw:auto-grow-height="false" draw:fit-to-size="shrink-to-fit">
        <text:list-style style:name="Slide_20_de_20_título-outline1" style:display-name="Slide de títul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/>
      <style:text-properties fo:color="#000000" style:text-outline="false" style:text-line-through-style="none" fo:font-family="Calibri" fo:font-size="32pt" fo:letter-spacing="normal" fo:language="pt" fo:country="BR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language-asian="pt" style:country-asian="BR" style:font-style-asian="normal" style:font-weight-asian="normal" style:font-family-complex="Mangal" style:font-family-generic-complex="system" style:font-pitch-complex="variable" style:font-size-complex="32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style style:name="Slide_20_de_20_título-outline2" style:display-name="Slide de título-outline2" style:family="presentation" style:parent-style-name="Slide_20_de_20_título-outline1">
      <style:paragraph-properties fo:margin-top="0cm" fo:margin-bottom="0.4cm" fo:line-height="100%" fo:text-align="start" style:punctuation-wrap="hanging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Slide_20_de_20_título-outline3" style:display-name="Slide de título-outline3" style:family="presentation" style:parent-style-name="Slide_20_de_20_título-outline2">
      <style:paragraph-properties fo:margin-top="0cm" fo:margin-bottom="0.3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ide_20_de_20_título-outline4" style:display-name="Slide de título-outline4" style:family="presentation" style:parent-style-name="Slide_20_de_20_título-outline3">
      <style:paragraph-properties fo:margin-top="0cm" fo:margin-bottom="0.2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ide_20_de_20_título-outline5" style:display-name="Slide de título-outline5" style:family="presentation" style:parent-style-name="Slide_20_de_20_título-outline4">
      <style:paragraph-properties fo:margin-top="0cm" fo:margin-bottom="0.1cm"/>
      <style:text-properties fo:font-size="20pt" style:font-size-asian="20pt" style:font-size-complex="20pt"/>
    </style:style>
    <style:style style:name="Slide_20_de_20_título-outline6" style:display-name="Slide de título-outline6" style:family="presentation" style:parent-style-name="Slide_20_de_20_título-outline5">
      <style:paragraph-properties fo:margin-top="0cm" fo:margin-bottom="0.1cm"/>
      <style:text-properties fo:font-size="20pt" style:font-size-asian="20pt" style:font-size-complex="20pt"/>
    </style:style>
    <style:style style:name="Slide_20_de_20_título-outline7" style:display-name="Slide de título-outline7" style:family="presentation" style:parent-style-name="Slide_20_de_20_título-outline6">
      <style:paragraph-properties fo:margin-top="0cm" fo:margin-bottom="0.1cm"/>
      <style:text-properties fo:font-size="20pt" style:font-size-asian="20pt" style:font-size-complex="20pt"/>
    </style:style>
    <style:style style:name="Slide_20_de_20_título-outline8" style:display-name="Slide de título-outline8" style:family="presentation" style:parent-style-name="Slide_20_de_20_título-outline7">
      <style:paragraph-properties fo:margin-top="0cm" fo:margin-bottom="0.1cm"/>
      <style:text-properties fo:font-size="20pt" style:font-size-asian="20pt" style:font-size-complex="20pt"/>
    </style:style>
    <style:style style:name="Slide_20_de_20_título-outline9" style:display-name="Slide de título-outline9" style:family="presentation" style:parent-style-name="Slide_20_de_20_título-outline8">
      <style:paragraph-properties fo:margin-top="0cm" fo:margin-bottom="0.1cm"/>
      <style:text-properties fo:font-size="20pt" style:font-size-asian="20pt" style:font-size-complex="20pt"/>
    </style:style>
    <style:style style:name="Slide_20_de_20_título-subtitle" style:display-name="Slide de título-subtitle" style:family="presentation">
      <style:graphic-properties draw:stroke="none" draw:fill="none" draw:textarea-vertical-align="middle">
        <text:list-style style:name="Slide_20_de_20_título-subtitle" style:display-name="Slide de títul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de_20_título-title" style:display-name="Slide de título-title" style:family="presentation">
      <style:graphic-properties draw:stroke="none" draw:fill="none" draw:textarea-vertical-align="middle">
        <text:list-style style:name="Slide_20_de_20_título-title" style:display-name="Slide de títul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color="#000000" style:text-outline="false" style:text-line-through-style="none" fo:font-family="Calibri" fo:font-size="18pt" fo:letter-spacing="normal" fo:language="pt" fo:country="BR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pt" style:country-asian="BR" style:font-style-asian="normal" style:font-weight-asian="normal" style:font-family-complex="Mangal" style:font-family-generic-complex="system" style:font-pitch-complex="variable" style:font-size-complex="18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style style:name="Título_20_e_20_conteúdo-background" style:display-name="Título e conteúdo-background" style:family="presentation">
      <style:graphic-properties draw:stroke="none" draw:fill="solid" draw:fill-color="#ffffff"/>
      <style:text-properties style:letter-kerning="true"/>
    </style:style>
    <style:style style:name="Título_20_e_20_conteúdo-backgroundobjects" style:display-name="Título e conteúd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ítulo_20_e_20_conteúdo-notes" style:display-name="Título e conteúd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e_20_conteúdo-outline1" style:display-name="Título e conteúdo-outline1" style:family="presentation">
      <style:graphic-properties draw:stroke="none" draw:fill="none" draw:auto-grow-height="false" draw:fit-to-size="shrink-to-fit">
        <text:list-style style:name="Título_20_e_20_conteúdo-outline1" style:display-name="Título e conteúd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/>
      <style:text-properties fo:color="#000000" style:text-outline="false" style:text-line-through-style="none" fo:font-family="Calibri" fo:font-size="32pt" fo:letter-spacing="normal" fo:language="pt" fo:country="BR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language-asian="pt" style:country-asian="BR" style:font-style-asian="normal" style:font-weight-asian="normal" style:font-family-complex="Mangal" style:font-family-generic-complex="system" style:font-pitch-complex="variable" style:font-size-complex="32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style style:name="Título_20_e_20_conteúdo-outline2" style:display-name="Título e conteúdo-outline2" style:family="presentation" style:parent-style-name="Título_20_e_20_conteúdo-outline1">
      <style:paragraph-properties fo:margin-top="0cm" fo:margin-bottom="0.4cm" fo:line-height="100%" fo:text-align="start" style:punctuation-wrap="hanging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Título_20_e_20_conteúdo-outline3" style:display-name="Título e conteúdo-outline3" style:family="presentation" style:parent-style-name="Título_20_e_20_conteúdo-outline2">
      <style:paragraph-properties fo:margin-top="0cm" fo:margin-bottom="0.3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ítulo_20_e_20_conteúdo-outline4" style:display-name="Título e conteúdo-outline4" style:family="presentation" style:parent-style-name="Título_20_e_20_conteúdo-outline3">
      <style:paragraph-properties fo:margin-top="0cm" fo:margin-bottom="0.2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ítulo_20_e_20_conteúdo-outline5" style:display-name="Título e conteúdo-outline5" style:family="presentation" style:parent-style-name="Título_20_e_20_conteúdo-outline4">
      <style:paragraph-properties fo:margin-top="0cm" fo:margin-bottom="0.1cm"/>
      <style:text-properties fo:font-size="20pt" style:font-size-asian="20pt" style:font-size-complex="20pt"/>
    </style:style>
    <style:style style:name="Título_20_e_20_conteúdo-outline6" style:display-name="Título e conteúdo-outline6" style:family="presentation" style:parent-style-name="Título_20_e_20_conteúdo-outline5">
      <style:paragraph-properties fo:margin-top="0cm" fo:margin-bottom="0.1cm"/>
      <style:text-properties fo:font-size="20pt" style:font-size-asian="20pt" style:font-size-complex="20pt"/>
    </style:style>
    <style:style style:name="Título_20_e_20_conteúdo-outline7" style:display-name="Título e conteúdo-outline7" style:family="presentation" style:parent-style-name="Título_20_e_20_conteúdo-outline6">
      <style:paragraph-properties fo:margin-top="0cm" fo:margin-bottom="0.1cm"/>
      <style:text-properties fo:font-size="20pt" style:font-size-asian="20pt" style:font-size-complex="20pt"/>
    </style:style>
    <style:style style:name="Título_20_e_20_conteúdo-outline8" style:display-name="Título e conteúdo-outline8" style:family="presentation" style:parent-style-name="Título_20_e_20_conteúdo-outline7">
      <style:paragraph-properties fo:margin-top="0cm" fo:margin-bottom="0.1cm"/>
      <style:text-properties fo:font-size="20pt" style:font-size-asian="20pt" style:font-size-complex="20pt"/>
    </style:style>
    <style:style style:name="Título_20_e_20_conteúdo-outline9" style:display-name="Título e conteúdo-outline9" style:family="presentation" style:parent-style-name="Título_20_e_20_conteúdo-outline8">
      <style:paragraph-properties fo:margin-top="0cm" fo:margin-bottom="0.1cm"/>
      <style:text-properties fo:font-size="20pt" style:font-size-asian="20pt" style:font-size-complex="20pt"/>
    </style:style>
    <style:style style:name="Título_20_e_20_conteúdo-subtitle" style:display-name="Título e conteúdo-subtitle" style:family="presentation">
      <style:graphic-properties draw:stroke="none" draw:fill="none" draw:textarea-vertical-align="middle">
        <text:list-style style:name="Título_20_e_20_conteúdo-subtitle" style:display-name="Título e conteúd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e_20_conteúdo-title" style:display-name="Título e conteúdo-title" style:family="presentation">
      <style:graphic-properties draw:stroke="none" draw:fill="none" draw:textarea-vertical-align="middle">
        <text:list-style style:name="Título_20_e_20_conteúdo-title" style:display-name="Título e conteúd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color="#000000" style:text-outline="false" style:text-line-through-style="none" fo:font-family="Calibri" fo:font-size="18pt" fo:letter-spacing="normal" fo:language="pt" fo:country="BR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language-asian="pt" style:country-asian="BR" style:font-style-asian="normal" style:font-weight-asian="normal" style:font-family-complex="Mangal" style:font-family-generic-complex="system" style:font-pitch-complex="variable" style:font-size-complex="18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Slide_20_de_20_título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Mpr2" style:family="presentation" style:parent-style-name="Slide_20_de_20_título-backgroundobjects">
      <style:graphic-properties draw:stroke="none" svg:stroke-width="0cm" draw:fill="none" draw:fill-color="#ffffff" draw:textarea-vertical-align="top" draw:auto-grow-height="false" fo:min-height="11.049cm" fo:padding-top="0.125cm" fo:padding-bottom="0.125cm" fo:padding-left="0.25cm" fo:padding-right="0.25cm" fo:wrap-option="wrap"/>
    </style:style>
    <style:style style:name="Mpr3" style:family="presentation" style:parent-style-name="Slide_20_de_20_título-backgroundobjects">
      <style:graphic-properties draw:stroke="none" draw:fill="none" draw:fill-color="#ffffff" draw:auto-grow-height="false" fo:min-height="1.485cm"/>
    </style:style>
    <style:style style:name="Mpr4" style:family="presentation" style:parent-style-name="Slide_20_de_20_título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Título_20_e_20_conteúdo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Mpr6" style:family="presentation" style:parent-style-name="Título_20_e_20_conteúdo-outline1">
      <style:graphic-properties draw:stroke="none" svg:stroke-width="0cm" draw:fill="none" draw:textarea-vertical-align="top" draw:auto-grow-height="false" draw:fit-to-size="shrink-to-fit" fo:min-height="11.049cm" fo:padding-top="0.127cm" fo:padding-bottom="0.127cm" fo:padding-left="0.254cm" fo:padding-right="0.254cm" fo:wrap-option="wrap"/>
    </style:style>
    <style:style style:name="Mpr7" style:family="presentation" style:parent-style-name="Título_20_e_20_conteúdo-backgroundobjects">
      <style:graphic-properties draw:stroke="none" svg:stroke-width="0cm" draw:fill="none" draw:fill-color="#ffffff" draw:textarea-vertical-align="top" draw:auto-grow-height="false" fo:min-height="11.049cm" fo:padding-top="0.125cm" fo:padding-bottom="0.125cm" fo:padding-left="0.25cm" fo:padding-right="0.25cm" fo:wrap-option="wrap"/>
    </style:style>
    <style:style style:name="Mpr8" style:family="presentation" style:parent-style-name="Título_20_e_20_conteúdo-backgroundobjects">
      <style:graphic-properties draw:stroke="none" draw:fill="none" draw:fill-color="#ffffff" draw:auto-grow-height="false" fo:min-height="1.485cm"/>
    </style:style>
    <style:style style:name="Mpr9" style:family="presentation" style:parent-style-name="Título_20_e_20_conteúdo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100%" fo:text-align="center" style:punctuation-wrap="hanging"/>
      <style:text-properties fo:font-size="18pt" fo:hyphenate="false"/>
    </style:style>
    <style:style style:name="MP4" style:family="paragraph">
      <style:paragraph-properties fo:text-align="start"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font-size="14pt" style:font-size-asian="14pt" style:font-size-complex="14pt" fo:hyphenate="false"/>
    </style:style>
    <style:style style:name="MP6" style:family="paragraph">
      <style:paragraph-properties fo:text-align="start"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.226cm" fo:margin-bottom="0.5cm" fo:line-height="100%" fo:text-align="start" fo:text-indent="0cm" style:punctuation-wrap="hanging"/>
      <style:text-properties fo:font-size="18pt" fo:hyphenate="false"/>
    </style:style>
    <style:style style:name="MP9" style:family="paragraph">
      <style:paragraph-properties fo:margin-left="0cm" fo:margin-right="0cm" fo:margin-top="0.198cm" fo:margin-bottom="0.5cm" fo:line-height="100%" fo:text-align="start" fo:text-indent="0cm" style:punctuation-wrap="hanging"/>
      <style:text-properties fo:font-size="18pt" fo:hyphenate="false"/>
    </style:style>
    <style:style style:name="MP10" style:family="paragraph">
      <style:paragraph-properties fo:margin-left="0cm" fo:margin-right="0cm" fo:margin-top="0.169cm" fo:margin-bottom="0.5cm" fo:line-height="100%" fo:text-align="start" fo:text-indent="0cm" style:punctuation-wrap="hanging"/>
      <style:text-properties fo:font-size="18pt" fo:hyphenate="false"/>
    </style:style>
    <style:style style:name="MP11" style:family="paragraph">
      <style:paragraph-properties fo:margin-left="0cm" fo:margin-right="0cm" fo:margin-top="0.141cm" fo:margin-bottom="0.5cm" fo:line-height="100%" fo:text-align="start" fo:text-indent="0cm" style:punctuation-wrap="hanging"/>
      <style:text-properties fo:font-size="18pt" fo:hyphenate="false"/>
    </style:style>
    <style:style style:name="MT1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2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3" style:family="text">
      <style:text-properties fo:color="#000000" style:text-line-through-style="none" fo:font-family="Calibri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color="#000000" style:text-line-through-style="none" fo:font-family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–">
        <style:list-level-properties text:space-before="3.81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»">
        <style:list-level-properties text:space-before="5.08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úmero&gt;</text:page-number></text:p>
        </draw:text-box>
      </draw:frame>
    </style:handout-master>
    <style:master-page style:name="Slide_20_de_20_título" style:display-name="Slide de título" style:page-layout-name="PM1" draw:style-name="Mdp1">
      <draw:frame draw:name="Título 1" presentation:style-name="Mpr1" draw:text-style-name="MP4" draw:layer="backgroundobjects" svg:width="21.589cm" svg:height="4.082cm" svg:x="1.905cm" svg:y="5.918cm" presentation:class="title" presentation:user-transformed="true">
        <draw:text-box>
          <text:p text:style-name="MP3"><text:span text:style-name="MT1">Clique para editar o formato do texto do títuloClique para editar o título mestre</text:span></text:p>
        </draw:text-box>
      </draw:frame>
      <draw:frame draw:name="Espaço Reservado para Data 3" presentation:style-name="Mpr2" draw:text-style-name="MP6" draw:layer="backgroundobjects" svg:width="0cm" svg:height="0cm" svg:x="0cm" svg:y="0cm" presentation:class="date-time">
        <draw:text-box>
          <text:p text:style-name="MP5"><text:span text:style-name="MT2"><text:date style:data-style-name="D1" text:date-value="2015-08-22">22/08/15</text:date></text:span></text:p>
        </draw:text-box>
      </draw:frame>
      <draw:frame draw:name="Espaço Reservado para Rodapé 4" presentation:style-name="Mpr2" draw:text-style-name="MP6" draw:layer="backgroundobjects" svg:width="0cm" svg:height="0cm" svg:x="0cm" svg:y="0cm" presentation:class="footer">
        <draw:text-box>
          <text:p/>
        </draw:text-box>
      </draw:frame>
      <draw:frame draw:name="Espaço Reservado para Número de Slide 5" presentation:style-name="Mpr2" draw:text-style-name="MP6" draw:layer="backgroundobjects" svg:width="0cm" svg:height="0cm" svg:x="0cm" svg:y="0cm" presentation:class="page-number">
        <draw:text-box>
          <text:p text:style-name="MP5"><text:span text:style-name="MT2"><text:page-number>&lt;número&gt;</text:page-number></text:span></text:p>
        </draw:text-box>
      </draw:frame>
      <draw:frame draw:name="Picture 5" draw:style-name="Mgr3" draw:text-style-name="MP7" draw:layer="backgroundobjects" svg:width="25.399cm" svg:height="16.987cm" svg:x="0cm" svg:y="-0.063cm">
        <draw:image xlink:href="Pictures/1000000000000500000003204878B969.jpg" xlink:type="simple" xlink:show="embed" xlink:actuate="onLoad">
          <text:p/>
        </draw:image>
      </draw:frame>
      <draw:frame presentation:style-name="Slide_20_de_20_título-outline1" draw:layer="backgroundobjects" svg:width="22.351cm" svg:height="11.048cm" svg:x="1.27cm" svg:y="4.457cm" presentation:class="outline" presentation:placeholder="true">
        <draw:text-box/>
      </draw:frame>
      <presentation:notes style:page-layout-name="PM0">
        <draw:page-thumbnail presentation:style-name="Slide_20_de_20_título-title" draw:layer="backgroundobjects" svg:width="14.848cm" svg:height="11.136cm" svg:x="3.075cm" svg:y="2.257cm" presentation:class="page"/>
        <draw:frame presentation:style-name="Slide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page-number>&lt;número&gt;</text:page-number></text:p>
          </draw:text-box>
        </draw:frame>
      </presentation:notes>
    </style:master-page>
    <style:master-page style:name="Título_20_e_20_conteúdo" style:display-name="Título e conteúdo" style:page-layout-name="PM1" draw:style-name="Mdp1">
      <draw:frame draw:name="Título 1" presentation:style-name="Mpr5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1">Clique para editar o formato do texto do títuloClique para editar o título mestre</text:span></text:p>
        </draw:text-box>
      </draw:frame>
      <draw:frame draw:name="Espaço Reservado para Conteúdo 2" presentation:style-name="Mpr6" draw:text-style-name="MP4" draw:layer="backgroundobjects" svg:width="22.859cm" svg:height="12.571cm" svg:x="1.27cm" svg:y="4.445cm" presentation:class="outline" presentation:user-transformed="true">
        <draw:text-box>
          <text:list text:style-name="ML5">
            <text:list-item>
              <text:p text:style-name="MP7"><text:span text:style-name="MT3">Clique para editar o formato do texto da estrutura de tópicos</text:span></text:p>
              <text:list>
                <text:list-item>
                  <text:p text:style-name="MP7"><text:span text:style-name="MT3">2.º Nível da estrutura de tópicos</text:span></text:p>
                  <text:list>
                    <text:list-item>
                      <text:p text:style-name="MP7"><text:span text:style-name="MT3">3.º Nível da estrutura de tópicos</text:span></text:p>
                      <text:list>
                        <text:list-item>
                          <text:p text:style-name="MP7"><text:span text:style-name="MT3">4.º Nível da estrutura de tópicos</text:span></text:p>
                          <text:list>
                            <text:list-item>
                              <text:p text:style-name="MP7"><text:span text:style-name="MT3">5.º Nível da estrutura de tópicos</text:span></text:p>
                              <text:list>
                                <text:list-item>
                                  <text:p text:style-name="MP7"><text:span text:style-name="MT3">6.º Nível da estrutura de tópicos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6">
            <text:list-item>
              <text:p text:style-name="MP8"><text:span text:style-name="MT3">7.º Nível da estrutura de tópicosClique para editar o texto mestre</text:span></text:p>
            </text:list-item>
          </text:list>
          <text:list text:style-name="ML7">
            <text:list-item>
              <text:list>
                <text:list-item>
                  <text:p text:style-name="MP9"><text:span text:style-name="MT4">Segundo nível</text:span></text:p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p text:style-name="MP10"><text:span text:style-name="MT5">Terceiro nível</text:span></text:p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1"><text:span text:style-name="MT6">Quar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1"><text:span text:style-name="MT6">Quinto ní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ço Reservado para Data 3" presentation:style-name="Mpr7" draw:text-style-name="MP6" draw:layer="backgroundobjects" svg:width="0cm" svg:height="0cm" svg:x="0cm" svg:y="0cm" presentation:class="date-time">
        <draw:text-box>
          <text:p text:style-name="MP5"><text:span text:style-name="MT2"><text:date style:data-style-name="D1" text:date-value="2015-08-22">22/08/15</text:date></text:span></text:p>
        </draw:text-box>
      </draw:frame>
      <draw:frame draw:name="Espaço Reservado para Rodapé 4" presentation:style-name="Mpr7" draw:text-style-name="MP6" draw:layer="backgroundobjects" svg:width="0cm" svg:height="0cm" svg:x="0cm" svg:y="0cm" presentation:class="footer">
        <draw:text-box>
          <text:p/>
        </draw:text-box>
      </draw:frame>
      <draw:frame draw:name="Espaço Reservado para Número de Slide 5" presentation:style-name="Mpr7" draw:text-style-name="MP6" draw:layer="backgroundobjects" svg:width="0cm" svg:height="0cm" svg:x="0cm" svg:y="0cm" presentation:class="page-number">
        <draw:text-box>
          <text:p text:style-name="MP5"><text:span text:style-name="MT2"><text:page-number>&lt;número&gt;</text:page-number></text:span></text:p>
        </draw:text-box>
      </draw:frame>
      <draw:frame draw:name="Picture 5" draw:style-name="Mgr3" draw:text-style-name="MP7" draw:layer="backgroundobjects" svg:width="25.399cm" svg:height="17.187cm" svg:x="0cm" svg:y="-0.063cm">
        <draw:image xlink:href="Pictures/1000000000000500000003204878B969.jpg" xlink:type="simple" xlink:show="embed" xlink:actuate="onLoad">
          <text:p/>
        </draw:image>
      </draw:frame>
      <presentation:notes style:page-layout-name="PM0">
        <draw:page-thumbnail presentation:style-name="Título_20_e_20_conteúdo-title" draw:layer="backgroundobjects" svg:width="14.848cm" svg:height="11.136cm" svg:x="3.075cm" svg:y="2.257cm" presentation:class="page"/>
        <draw:frame presentation:style-name="Título_20_e_20_conteúdo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document-statistic meta:object-count="399"/>
    <meta:generator>LibreOffice/3.6$Windows_x86 LibreOffice_project/58f22d5-270d05a-e2abed1-ea17a85-9b5702</meta:generator>
  </office:meta>
</office:document-meta>
</file>