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25800000157D210B38A.jpg" manifest:media-type="image/jpeg"/>
  <manifest:file-entry manifest:full-path="Pictures/10000000000002E30000022B0496E20E.jpg" manifest:media-type="image/jpeg"/>
  <manifest:file-entry manifest:full-path="Pictures/1000000000000113000000B75B38C6A9.png" manifest:media-type="image/png"/>
  <manifest:file-entry manifest:full-path="Pictures/10000000000001E000000280C5A840E5.jpg" manifest:media-type="image/jpeg"/>
  <manifest:file-entry manifest:full-path="Pictures/TablePreview2.svm" manifest:media-type=""/>
  <manifest:file-entry manifest:full-path="Pictures/100000000000035200000190AAF585FE.png" manifest:media-type="image/png"/>
  <manifest:file-entry manifest:full-path="Pictures/10000000000001EB0000012E4FFA577B.png" manifest:media-type="image/png"/>
  <manifest:file-entry manifest:full-path="Pictures/1000000000000135000001EEB9D96C88.png" manifest:media-type="image/png"/>
  <manifest:file-entry manifest:full-path="Pictures/1000000000000280000001E0D698AB82.jpg" manifest:media-type="image/jpeg"/>
  <manifest:file-entry manifest:full-path="Pictures/10000000000001BF0000012CDEAC7A81.jpg" manifest:media-type="image/jpeg"/>
  <manifest:file-entry manifest:full-path="Pictures/100000000000022700000078A9E892DE.jpg" manifest:media-type="image/jpeg"/>
  <manifest:file-entry manifest:full-path="Pictures/100000000000016F00000124B243144C.jpg" manifest:media-type="image/jpeg"/>
  <manifest:file-entry manifest:full-path="Pictures/10000000000001E000000280475294CF.jpg" manifest:media-type="image/jpeg"/>
  <manifest:file-entry manifest:full-path="Pictures/1000000000000320000002615CAC0A9D.jpg" manifest:media-type="image/jpeg"/>
  <manifest:file-entry manifest:full-path="Pictures/10000000000003D700000275AC7F3186.png" manifest:media-type="image/png"/>
  <manifest:file-entry manifest:full-path="Pictures/1000000000000280000001AED84FE86C.jpg" manifest:media-type="image/jpeg"/>
  <manifest:file-entry manifest:full-path="Pictures/100000000000026A0000018321257467.png" manifest:media-type="image/png"/>
  <manifest:file-entry manifest:full-path="Pictures/10000000000002550000015023052913.jpg" manifest:media-type="image/jpeg"/>
  <manifest:file-entry manifest:full-path="Pictures/10000000000000F8000000CC5328A186.png" manifest:media-type="image/png"/>
  <manifest:file-entry manifest:full-path="Pictures/100000000000013C000000EC249D85A2.png" manifest:media-type="image/png"/>
  <manifest:file-entry manifest:full-path="Pictures/10000000000000BB000000A21B5FDDAB.png" manifest:media-type="image/png"/>
  <manifest:file-entry manifest:full-path="Pictures/10000000000001E000000280BE2C73FE.jpg" manifest:media-type="image/jpeg"/>
  <manifest:file-entry manifest:full-path="Pictures/100000000000026A00000186FD3A5B3C.png" manifest:media-type="image/png"/>
  <manifest:file-entry manifest:full-path="Pictures/10000000000002D0000001CDFEC4D8B9.jpg" manifest:media-type="image/jpeg"/>
  <manifest:file-entry manifest:full-path="Pictures/1000000000000320000002155F1ECC4A.jpg" manifest:media-type="image/jpeg"/>
  <manifest:file-entry manifest:full-path="Pictures/100000000000026F00000185BBD7C654.png" manifest:media-type="image/png"/>
  <manifest:file-entry manifest:full-path="Pictures/10000000000001E000000280DED75BF1.jpg" manifest:media-type="image/jpeg"/>
  <manifest:file-entry manifest:full-path="Pictures/100000000000013C000000EC59A19F3F.png" manifest:media-type="image/png"/>
  <manifest:file-entry manifest:full-path="Pictures/10000000000001F6000000EB8B3E0C38.png" manifest:media-type="image/png"/>
  <manifest:file-entry manifest:full-path="Pictures/100000000000013C000000EC5B30D47D.png" manifest:media-type="image/png"/>
  <manifest:file-entry manifest:full-path="Pictures/10000000000001E000000280CD33B7E7.jpg" manifest:media-type="image/jpeg"/>
  <manifest:file-entry manifest:full-path="Pictures/10000000000002120000014DFB804BDF.png" manifest:media-type="image/png"/>
  <manifest:file-entry manifest:full-path="Pictures/1000000000000400000003009C0D8F37.jpg" manifest:media-type="image/jpeg"/>
  <manifest:file-entry manifest:full-path="Pictures/TablePreview1.svm" manifest:media-type=""/>
  <manifest:file-entry manifest:full-path="Pictures/10000000000001BE00000094B717FE79.png" manifest:media-type="image/png"/>
  <manifest:file-entry manifest:full-path="Pictures/1000000000000280000001AA68AD2CC0.jpg" manifest:media-type="image/jpeg"/>
  <manifest:file-entry manifest:full-path="Pictures/1000000000000280000001E06A8FED05.jpg" manifest:media-type="image/jpeg"/>
  <manifest:file-entry manifest:full-path="Pictures/1000000000000280000001E070201B11.jpg" manifest:media-type="image/jpeg"/>
  <manifest:file-entry manifest:full-path="Pictures/10000000000001F400000141EB7C279F.png" manifest:media-type="image/png"/>
  <manifest:file-entry manifest:full-path="Pictures/1000000000000174000001F14E613BAA.png" manifest:media-type="image/png"/>
  <manifest:file-entry manifest:full-path="Pictures/100000000000041000000340876BC0D9.jpg" manifest:media-type="image/jpeg"/>
  <manifest:file-entry manifest:full-path="Pictures/100000000000012C000000E1DB1F05CD.jpg" manifest:media-type="image/jpeg"/>
  <manifest:file-entry manifest:full-path="Pictures/10000000000002A3000001C27D2BE04A.jpg" manifest:media-type="image/jpeg"/>
  <manifest:file-entry manifest:full-path="Pictures/1000000000000218000001E5B12CBD29.png" manifest:media-type="image/png"/>
  <manifest:file-entry manifest:full-path="Pictures/100000000000018B000001F05331D653.png" manifest:media-type="image/png"/>
  <manifest:file-entry manifest:full-path="Pictures/10000000000001E000000181F3D2C21D.jpg" manifest:media-type="image/jpeg"/>
  <manifest:file-entry manifest:full-path="Pictures/10000000000001680000014631898E65.png" manifest:media-type="image/png"/>
  <manifest:file-entry manifest:full-path="Pictures/10000000000001BB0000015246AC3F37.jpg" manifest:media-type="image/jpeg"/>
  <manifest:file-entry manifest:full-path="Pictures/1000000000000113000000B7591141D0.png" manifest:media-type="image/png"/>
  <manifest:file-entry manifest:full-path="Pictures/1000000000000137000000A2B460E42C.png" manifest:media-type="image/png"/>
  <manifest:file-entry manifest:full-path="Pictures/1000000000000140000000F0CD56DD13.jpg" manifest:media-type="image/jpeg"/>
  <manifest:file-entry manifest:full-path="Pictures/100000000000050000000320A0D14C1B.jpg" manifest:media-type="image/jpeg"/>
  <manifest:file-entry manifest:full-path="Pictures/10000000000001F5000000BA2B69BF5D.png" manifest:media-type="image/png"/>
  <manifest:file-entry manifest:full-path="Pictures/1000000000000194000001EABD383790.jpg" manifest:media-type="image/jpeg"/>
  <manifest:file-entry manifest:full-path="Pictures/1000000000000299000001BBA9258CA5.jpg" manifest:media-type="image/jpeg"/>
  <manifest:file-entry manifest:full-path="Pictures/10000000000001F4000001EC91234169.gif" manifest:media-type="image/gif"/>
  <manifest:file-entry manifest:full-path="Pictures/10000000000001D100000145A5541774.png" manifest:media-type="image/png"/>
  <manifest:file-entry manifest:full-path="Pictures/1000000000000280000001E02ADBEEE7.jpg" manifest:media-type="image/jpeg"/>
  <manifest:file-entry manifest:full-path="Pictures/100000000000013E00000257017AA862.png" manifest:media-type="image/png"/>
  <manifest:file-entry manifest:full-path="Pictures/10000000000001F4000001CB07902C25.jpg" manifest:media-type="image/jpeg"/>
  <manifest:file-entry manifest:full-path="Pictures/100000000000013C000000EC81C1E68C.png" manifest:media-type="image/png"/>
  <manifest:file-entry manifest:full-path="Pictures/100000000000028000000197F6B62DBD.jpg" manifest:media-type="image/jpeg"/>
  <manifest:file-entry manifest:full-path="Pictures/1000000000000156000000D5C1CEF861.jpg" manifest:media-type="image/jpeg"/>
  <manifest:file-entry manifest:full-path="Pictures/100000000000026A0000018788A0ED95.png" manifest:media-type="image/png"/>
  <manifest:file-entry manifest:full-path="Pictures/100000000000022600000180FDB7EC89.jpg" manifest:media-type="image/jpeg"/>
  <manifest:file-entry manifest:full-path="Pictures/10000000000001DE000000E8D61C05DC.gif" manifest:media-type="image/gif"/>
  <manifest:file-entry manifest:full-path="Pictures/1000000000000156000001F470A6297B.png" manifest:media-type="image/png"/>
  <manifest:file-entry manifest:full-path="Pictures/10000000000000B600000114C748D81A.png" manifest:media-type="image/png"/>
  <manifest:file-entry manifest:full-path="Pictures/100000000000032000000258B657772A.png" manifest:media-type="image/png"/>
  <manifest:file-entry manifest:full-path="Pictures/10000000000000D8000000CFCE378DAD.png" manifest:media-type="image/png"/>
  <manifest:file-entry manifest:full-path="Pictures/1000000000000280000001E0B5EC7A26.jpg" manifest:media-type="image/jpeg"/>
  <manifest:file-entry manifest:full-path="Pictures/100000000000006D00000035B0A51003.jpg" manifest:media-type="image/jpeg"/>
  <manifest:file-entry manifest:full-path="Pictures/10000000000004170000015028A8C118.png" manifest:media-type="image/png"/>
  <manifest:file-entry manifest:full-path="Pictures/10000000000004100000024016BC0DD5.jpg" manifest:media-type="image/jpeg"/>
  <manifest:file-entry manifest:full-path="Pictures/100000000000013C000000ECDD85D53A.png" manifest:media-type="image/png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wrap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standard">
      <style:graphic-properties draw:stroke="none" svg:stroke-width="0cm" draw:fill="none" draw:textarea-vertical-align="top" draw:auto-grow-height="false" draw:fit-to-size="shrink-to-fit" fo:padding-top="0.127cm" fo:padding-bottom="0.127cm" fo:padding-left="0.254cm" fo:padding-right="0.254cm" fo:wrap-option="wrap"/>
    </style:style>
    <style:style style:name="gr5" style:family="graphic" style:parent-style-name="standard">
      <style:graphic-properties draw:stroke="none" svg:stroke-width="0cm" draw:fill="none" draw:textarea-vertical-align="top" draw:auto-grow-height="true" fo:padding-top="0.125cm" fo:padding-bottom="0.125cm" fo:padding-left="0.25cm" fo:padding-right="0.25cm" fo:wrap-option="no-wrap"/>
    </style:style>
    <style:style style:name="gr6" style:family="graphic" style:parent-style-name="standard">
      <style:graphic-properties draw:stroke="none" svg:stroke-width="0cm" draw:fill="none" draw:textarea-vertical-align="top" draw:auto-grow-height="false" fo:padding-top="0.127cm" fo:padding-bottom="0.127cm" fo:padding-left="0.254cm" fo:padding-right="0.254cm" fo:wrap-option="wrap"/>
    </style:style>
    <style:style style:name="pr1" style:family="presentation" style:parent-style-name="Slide_20_de_20_título-backgroundobjects">
      <style:graphic-properties draw:stroke="none" svg:stroke-width="0cm" draw:fill="none" draw:fill-color="#ffffff" draw:textarea-vertical-align="top" draw:auto-grow-height="false" fo:min-height="11.048cm" fo:padding-top="0.125cm" fo:padding-bottom="0.125cm" fo:padding-left="0.25cm" fo:padding-right="0.25cm" fo:wrap-option="wrap"/>
    </style:style>
    <style:style style:name="pr2" style:family="presentation" style:parent-style-name="Slide_20_de_20_título-notes">
      <style:graphic-properties draw:fill-color="#ffffff" fo:min-height="13.365cm"/>
    </style:style>
    <style:style style:name="pr3" style:family="presentation" style:parent-style-name="Título_20_e_20_conteúd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pr4" style:family="presentation" style:parent-style-name="Título_20_e_20_conteúdo-outline1">
      <style:graphic-properties draw:stroke="none" svg:stroke-width="0cm" draw:fill="none" draw:textarea-vertical-align="top" draw:auto-grow-height="false" draw:fit-to-size="shrink-to-fit" fo:min-height="11.048cm" fo:padding-top="0.127cm" fo:padding-bottom="0.127cm" fo:padding-left="0.254cm" fo:padding-right="0.254cm" fo:wrap-option="wrap"/>
    </style:style>
    <style:style style:name="pr5" style:family="presentation" style:parent-style-name="Título_20_e_20_conteúdo-backgroundobjects">
      <style:graphic-properties draw:stroke="none" svg:stroke-width="0cm" draw:fill="none" draw:fill-color="#ffffff" draw:textarea-vertical-align="top" draw:auto-grow-height="false" fo:min-height="11.048cm" fo:padding-top="0.125cm" fo:padding-bottom="0.125cm" fo:padding-left="0.25cm" fo:padding-right="0.25cm" fo:wrap-option="wrap"/>
    </style:style>
    <style:style style:name="pr6" style:family="presentation" style:parent-style-name="Título_20_e_20_conteúdo-notes">
      <style:graphic-properties draw:fill-color="#ffffff" fo:min-height="13.365cm"/>
    </style:style>
    <style:style style:name="co1" style:family="table-column">
      <style:table-column-properties style:column-width="7.957cm" style:use-optimal-column-width="false"/>
    </style:style>
    <style:style style:name="co2" style:family="table-column">
      <style:table-column-properties style:column-width="7.958cm" style:use-optimal-column-width="false"/>
    </style:style>
    <style:style style:name="ro1" style:family="table-row">
      <style:table-row-properties style:row-height="1.437cm"/>
    </style:style>
    <style:style style:name="ro2" style:family="table-row">
      <style:table-row-properties style:row-height="7.074cm"/>
    </style:style>
    <style:style style:name="ce1" style:family="table-cell">
      <style:graphic-properties style:repeat="repeat" draw:textarea-vertical-align="top" fo:padding-top="0.127cm" fo:padding-bottom="0.127cm" fo:padding-left="0.254cm" fo:padding-right="0.254cm"/>
      <style:paragraph-properties fo:border="none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/>
      <style:text-properties fo:hyphenate="false"/>
    </style:style>
    <style:style style:name="P2" style:family="paragraph">
      <style:paragraph-properties fo:text-align="start" style:font-independent-line-spacing="true"/>
      <style:text-properties fo:font-size="18pt"/>
    </style:style>
    <style:style style:name="P3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hyphenate="false"/>
    </style:style>
    <style:style style:name="P4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4pt" style:font-size-asian="14pt" style:font-size-complex="14pt" fo:hyphenate="false"/>
    </style:style>
    <style:style style:name="P5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P6" style:family="paragraph">
      <style:paragraph-properties fo:margin-top="0cm" fo:margin-bottom="0cm" fo:line-height="100%" fo:text-align="center" style:punctuation-wrap="hanging"/>
      <style:text-properties fo:hyphenate="false"/>
    </style:style>
    <style:style style:name="P7" style:family="paragraph">
      <style:paragraph-properties fo:margin-left="0cm" fo:margin-right="0cm" fo:margin-top="0.226cm" fo:margin-bottom="0.5cm" fo:line-height="100%" fo:text-align="justify" fo:text-indent="0cm" style:punctuation-wrap="hanging"/>
      <style:text-properties fo:hyphenate="false"/>
    </style:style>
    <style:style style:name="P8" style:family="paragraph">
      <style:paragraph-properties fo:text-align="start"/>
      <style:text-properties fo:font-size="18pt"/>
    </style:style>
    <style:style style:name="P9" style:family="paragraph">
      <style:paragraph-properties fo:margin-left="0cm" fo:margin-right="0cm" fo:margin-top="0.226cm" fo:margin-bottom="0.5cm" fo:line-height="100%" fo:text-align="start" fo:text-indent="0cm" style:punctuation-wrap="hanging"/>
      <style:text-properties fo:hyphenate="false"/>
    </style:style>
    <style:style style:name="P10" style:family="paragraph">
      <style:paragraph-properties fo:margin-left="0cm" fo:margin-right="0cm" fo:margin-top="0.226cm" fo:margin-bottom="0cm" fo:line-height="100%" fo:text-align="start" fo:text-indent="0cm" style:punctuation-wrap="hanging"/>
      <style:text-properties fo:font-size="18pt" fo:hyphenate="false"/>
    </style:style>
    <style:style style:name="P11" style:family="paragraph">
      <style:paragraph-properties fo:margin-top="0cm" fo:margin-bottom="0cm" fo:line-height="100%" fo:text-align="justify" style:punctuation-wrap="hanging"/>
      <style:text-properties fo:hyphenate="false"/>
    </style:style>
    <style:style style:name="P12" style:family="paragraph">
      <style:paragraph-properties fo:margin-left="0cm" fo:margin-right="0cm" fo:margin-top="0.226cm" fo:margin-bottom="0.5cm" fo:line-height="100%" fo:text-align="center" fo:text-indent="0cm" style:punctuation-wrap="hanging"/>
      <style:text-properties fo:hyphenate="false"/>
    </style:style>
    <style:style style:name="P13" style:family="paragraph">
      <style:paragraph-properties fo:margin-left="0cm" fo:margin-right="0cm" fo:margin-top="0.282cm" fo:margin-bottom="0.5cm" fo:line-height="100%" fo:text-align="justify" fo:text-indent="0cm" style:punctuation-wrap="hanging"/>
      <style:text-properties fo:hyphenate="false"/>
    </style:style>
    <style:style style:name="T1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2" style:family="text">
      <style:text-properties fo:color="#000000" style:text-line-through-style="none" fo:font-family="Calibri" fo:font-size="48pt" fo:letter-spacing="normal" fo:font-style="normal" style:text-underline-style="none" fo:font-weight="normal" style:font-size-asian="48pt" style:font-style-asian="normal" style:font-weight-asian="normal" style:font-size-complex="48pt" style:font-style-complex="normal" style:font-weight-complex="normal"/>
    </style:style>
    <style:style style:name="T3" style:family="text">
      <style:text-properties fo:color="#000000" style:text-line-through-style="none" fo:font-family="Calibri" fo:font-size="14pt" fo:letter-spacing="normal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T4" style:family="text">
      <style:text-properties fo:color="#0000ff" style:text-line-through-style="none" fo:font-family="Calibri" fo:font-size="14pt" fo:letter-spacing="normal" fo:font-style="normal" style:text-underline-style="solid" style:text-underline-width="auto" style:text-underline-color="font-color" fo:font-weight="normal" style:font-size-asian="14pt" style:font-style-asian="normal" style:font-weight-asian="normal" style:font-size-complex="14pt" style:font-style-complex="normal" style:font-weight-complex="normal"/>
    </style:style>
    <style:style style:name="T5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6" style:family="text">
      <style:text-properties fo:color="#000000" style:text-line-through-style="none" fo:font-family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7" style:family="text">
      <style:text-properties fo:color="#000000" style:text-line-through-style="none" fo:font-family="Calibri" fo:font-size="18pt" fo:letter-spacing="normal" fo:font-style="italic" style:text-underline-style="none" fo:font-weight="bold" style:font-size-asian="18pt" style:font-style-asian="italic" style:font-weight-asian="bold" style:font-size-complex="18pt" style:font-style-complex="italic" style:font-weight-complex="bold"/>
    </style:style>
    <style:style style:name="T8" style:family="text">
      <style:text-properties fo:color="#000000" style:text-line-through-style="none" fo:font-family="Calibri" fo:font-size="32pt" fo:letter-spacing="normal" fo:font-style="normal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T9" style:family="text">
      <style:text-properties fo:color="#000000" style:text-line-through-style="none" fo:font-family="Calibri" fo:font-size="44pt" fo:letter-spacing="normal" fo:font-style="italic" style:text-underline-style="none" fo:font-weight="bold" style:font-size-asian="44pt" style:font-style-asian="italic" style:font-weight-asian="bold" style:font-size-complex="44pt" style:font-style-complex="italic" style:font-weight-complex="bold"/>
    </style:style>
    <style:style style:name="T10" style:family="text">
      <style:text-properties fo:color="#000000" style:text-line-through-style="none" fo:font-family="Calibri" fo:font-size="32pt" fo:letter-spacing="normal" fo:font-style="italic" style:text-underline-style="none" fo:font-weight="bold" style:font-size-asian="32pt" style:font-style-asian="italic" style:font-weight-asian="bold" style:font-size-complex="32pt" style:font-style-complex="italic" style:font-weight-complex="bold"/>
    </style:style>
    <style:style style:name="T11" style:family="text">
      <style:text-properties fo:color="#000000" style:text-line-through-style="none" fo:font-family="Calibri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12" style:family="text">
      <style:text-properties fo:color="#000000" style:text-line-through-style="none" fo:font-family="Calibri" fo:font-size="36pt" fo:letter-spacing="normal" fo:font-style="normal" style:text-underline-style="none" fo:font-weight="normal" style:font-size-asian="36pt" style:font-style-asian="normal" style:font-weight-asian="normal" style:font-size-complex="36pt" style:font-style-complex="normal" style:font-weight-complex="normal"/>
    </style:style>
    <style:style style:name="T13" style:family="text">
      <style:text-properties fo:color="#000000" style:text-line-through-style="none" fo:font-family="Calibri" fo:font-size="40pt" fo:letter-spacing="normal" fo:font-style="normal" style:text-underline-style="none" fo:font-weight="normal" style:font-size-asian="40pt" style:font-style-asian="normal" style:font-weight-asian="normal" style:font-size-complex="40pt" style:font-style-complex="normal" style:font-weight-complex="normal"/>
    </style:style>
    <style:style style:name="T14" style:family="text">
      <style:text-properties fo:color="#000000" style:text-line-through-style="none" fo:font-family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number text:level="1" style:num-format="">
        <style:list-level-properties text:space-before="0.001cm" text:min-label-width="0.952cm"/>
        <style:text-properties style:use-window-font-color="true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number text:level="1" style:num-format="">
        <style:list-level-properties text:space-before="0.001cm" text:min-label-width="0.952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lide_20_de_20_título" presentation:presentation-page-layout-name="AL1T0">
        <draw:custom-shape draw:name="CaixaDeTexto 3" draw:style-name="gr1" draw:text-style-name="P2" draw:layer="layout" svg:width="20.201cm" svg:height="5.835cm" svg:x="3.299cm" svg:y="7.325cm">
          <text:p text:style-name="P1"><text:span text:style-name="T1">PRÓFUNCIONARIO</text:span></text:p>
          <text:p text:style-name="P1"><text:span text:style-name="T1"/></text:p>
          <text:p text:style-name="P1"><text:span text:style-name="T2">LABORATORIO ESCOLA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5" draw:style-name="gr1" draw:text-style-name="P2" draw:layer="layout" svg:width="13.699cm" svg:height="2.787cm" svg:x="11.7cm" svg:y="11.172cm">
          <text:p text:style-name="P1"><text:span text:style-name="T3">Prof. André Aparecido da Silva </text:span></text:p>
          <text:p text:style-name="P1"><text:span text:style-name="T3">Disponível em: </text:span><text:span text:style-name="T4"><text:a xlink:href="http://www.oxnar.com.br/2015/profuncionario" xlink:type="simple">http://www.oxnar.com.br/2015/profuncionario</text:a></text:span><text:span text:style-name="T3"> </text:span></text:p>
          <text:p text:style-name="P3"><text:span text:style-name="T1"><text:s/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1" presentation:style-name="pr1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" presentation:class="page"/>
          <draw:frame presentation:style-name="pr2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Experimentar e aprender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Experimentar e aprender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>A ideia de experimentação está presente na história da humanidade. </text:span></text:p>
            <text:p text:style-name="P7"><text:span text:style-name="T6"/></text:p>
            <text:p text:style-name="P7"><text:span text:style-name="T6">Desde os primeiros homens até os nossos dias, tudo começa de um pensamento, de uma necessidade. </text:span></text:p>
            <text:p text:style-name="P7"><text:span text:style-name="T6"/></text:p>
            <text:p text:style-name="P7"><text:span text:style-name="T6">Depois vêm as tentativas, os erros e os acertos até acontecer o fato concreto. 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Experimentar e aprender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Experimentar e aprender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/></text:p>
            <text:p text:style-name="P7"><text:span text:style-name="T6">A ciência tem evoluído a tal ponto que traz inúmeras facilidades à vida diária, tendo em vista que, em quase todos os campos da atividade humana, existe a participação efetiva da comunidade científica.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" draw:style-name="dp1" draw:master-page-name="Título_20_e_20_conteúdo" presentation:presentation-page-layout-name="AL2T11">
        <draw:frame draw:name="Picture 2" draw:style-name="gr3" draw:text-style-name="P8" draw:layer="layout" svg:width="11.826cm" svg:height="7.937cm" svg:x="1.299cm" svg:y="0.324cm">
          <draw:image xlink:href="Pictures/10000000000001BF0000012CDEAC7A81.jpg" xlink:type="simple" xlink:show="embed" xlink:actuate="onLoad">
            <text:p/>
          </draw:image>
        </draw:frame>
        <draw:frame draw:name="Picture 4" draw:style-name="gr3" draw:text-style-name="P8" draw:layer="layout" svg:width="11.709cm" svg:height="7.8cm" svg:x="13.619cm" svg:y="9.925cm">
          <draw:image xlink:href="Pictures/1000000000000299000001BBA9258CA5.jpg" xlink:type="simple" xlink:show="embed" xlink:actuate="onLoad">
            <text:p/>
          </draw:image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" draw:style-name="dp1" draw:master-page-name="Título_20_e_20_conteúdo" presentation:presentation-page-layout-name="AL2T11">
        <draw:frame draw:name="Picture 2" draw:style-name="gr3" draw:text-style-name="P8" draw:layer="layout" svg:width="22.489cm" svg:height="10.582cm" svg:x="1.455cm" svg:y="4.233cm">
          <draw:image xlink:href="Pictures/100000000000035200000190AAF585FE.png" xlink:type="simple" xlink:show="embed" xlink:actuate="onLoad">
            <text:p/>
          </draw:image>
        </draw:frame>
        <draw:custom-shape draw:name="CaixaDeTexto 3" draw:style-name="gr1" draw:text-style-name="P2" draw:layer="layout" svg:width="19.401cm" svg:height="1.013cm" svg:x="2.699cm" svg:y="1.924cm">
          <text:p text:style-name="P3"><text:span text:style-name="T1">METODO DA TENTATIVA E ERRO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IORES DESCOBERTAS DA CIÊNC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MAIORES DESCOBERTAS DA CIÊNCIA</text:span></text:p>
          </draw:text-box>
        </draw:frame>
        <draw:frame draw:name="Espaço Reservado para Conteúdo 2" presentation:style-name="pr4" draw:text-style-name="P2" draw:layer="layout" svg:width="22.859cm" svg:height="2.079cm" svg:x="1.27cm" svg:y="4.445cm" presentation:class="outline" presentation:user-transformed="true">
          <draw:text-box>
            <text:list text:style-name="L5">
              <text:list-item>
                <text:p text:style-name="P9"><text:span text:style-name="T6">A Terra não é o centro do Universo</text:span></text:p>
              </text:list-item>
            </text:list>
          </draw:text-box>
        </draw:frame>
        <draw:frame draw:name="Picture 2" draw:style-name="gr3" draw:text-style-name="P8" draw:layer="layout" svg:width="13.801cm" svg:height="10.529cm" svg:x="5.099cm" svg:y="6.725cm">
          <draw:image xlink:href="Pictures/10000000000001BB0000015246AC3F37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IORES DESCOBERTAS DA CIÊNC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MAIORES DESCOBERTAS DA CIÊNCIA</text:span></text:p>
          </draw:text-box>
        </draw:frame>
        <draw:frame draw:name="Espaço Reservado para Conteúdo 2" presentation:style-name="pr4" draw:text-style-name="P2" draw:layer="layout" svg:width="22.859cm" svg:height="2.079cm" svg:x="1.27cm" svg:y="4.445cm" presentation:class="outline" presentation:user-transformed="true">
          <draw:text-box>
            <text:list text:style-name="L5">
              <text:list-item>
                <text:p text:style-name="P9"><text:span text:style-name="T6">A equação E=mc2</text:span></text:p>
              </text:list-item>
            </text:list>
            <text:p text:style-name="P9"><text:span text:style-name="T6"/></text:p>
          </draw:text-box>
        </draw:frame>
        <draw:frame draw:name="Picture 2" draw:style-name="gr3" draw:text-style-name="P8" draw:layer="layout" svg:width="16.932cm" svg:height="10.768cm" svg:x="4.299cm" svg:y="6.325cm">
          <draw:image xlink:href="Pictures/100000000000028000000197F6B62DBD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IORES DESCOBERTAS DA CIÊNC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MAIORES DESCOBERTAS DA CIÊNCIA</text:span></text:p>
          </draw:text-box>
        </draw:frame>
        <draw:frame draw:name="Espaço Reservado para Conteúdo 2" presentation:style-name="pr4" draw:text-style-name="P2" draw:layer="layout" svg:width="22.859cm" svg:height="2.079cm" svg:x="1.27cm" svg:y="4.445cm" presentation:class="outline" presentation:user-transformed="true">
          <draw:text-box>
            <text:list text:style-name="L5">
              <text:list-item>
                <text:p text:style-name="P9"><text:span text:style-name="T6">Somos descendentes de primatas</text:span></text:p>
              </text:list-item>
            </text:list>
          </draw:text-box>
        </draw:frame>
        <draw:frame draw:name="Picture 2" draw:style-name="gr3" draw:text-style-name="P8" draw:layer="layout" svg:width="17.695cm" svg:height="9.8cm" svg:x="2.699cm" svg:y="7.325cm">
          <draw:image xlink:href="Pictures/10000000000004100000024016BC0DD5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IORES DESCOBERTAS DA CIÊNC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MAIORES DESCOBERTAS DA CIÊNCIA</text:span></text:p>
          </draw:text-box>
        </draw:frame>
        <draw:frame draw:name="Espaço Reservado para Conteúdo 2" presentation:style-name="pr4" draw:text-style-name="P2" draw:layer="layout" svg:width="22.859cm" svg:height="2.079cm" svg:x="1.27cm" svg:y="4.445cm" presentation:class="outline" presentation:user-transformed="true">
          <draw:text-box>
            <text:list text:style-name="L5">
              <text:list-item>
                <text:p text:style-name="P9"><text:span text:style-name="T6">Não sabemos do que o Universo é feito</text:span></text:p>
              </text:list-item>
            </text:list>
          </draw:text-box>
        </draw:frame>
        <draw:frame draw:name="Picture 2" draw:style-name="gr3" draw:text-style-name="P8" draw:layer="layout" svg:width="13.2cm" svg:height="10.56cm" svg:x="4.499cm" svg:y="7.575cm">
          <draw:image xlink:href="Pictures/100000000000041000000340876BC0D9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MAIORES DESCOBERTAS DA CIÊNCI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MAIORES DESCOBERTAS DA CIÊNCIA</text:span></text:p>
          </draw:text-box>
        </draw:frame>
        <draw:frame draw:name="Espaço Reservado para Conteúdo 2" presentation:style-name="pr4" draw:text-style-name="P2" draw:layer="layout" svg:width="22.859cm" svg:height="2.079cm" svg:x="1.27cm" svg:y="4.445cm" presentation:class="outline" presentation:user-transformed="true">
          <draw:text-box>
            <text:list text:style-name="L5">
              <text:list-item>
                <text:p text:style-name="P9"><text:span text:style-name="T6">Já ocorreram outras extinções em massa no passado</text:span></text:p>
              </text:list-item>
            </text:list>
          </draw:text-box>
        </draw:frame>
        <draw:frame draw:name="Picture 2" draw:style-name="gr3" draw:text-style-name="P8" draw:layer="layout" svg:width="12.6cm" svg:height="8.387cm" svg:x="4.299cm" svg:y="6.925cm">
          <draw:image xlink:href="Pictures/1000000000000280000001AA68AD2CC0.jpg" xlink:type="simple" xlink:show="embed" xlink:actuate="onLoad">
            <text:p/>
          </draw:image>
        </draw:frame>
        <draw:custom-shape draw:name="Espaço Reservado para Conteúdo 2" draw:style-name="gr4" draw:text-style-name="P2" draw:layer="layout" svg:width="22.859cm" svg:height="2.079cm" svg:x="1.299cm" svg:y="16.126cm">
          <text:p text:style-name="P10"><text:span text:style-name="T6">... e não só na época dos dinossauro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Outras descobertas Interessante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Outras descobertas Interessantes</text:span></text:p>
          </draw:text-box>
        </draw:frame>
        <draw:frame draw:name="Tabela 3" draw:style-name="standard" draw:layer="layout" svg:width="23.871cm" svg:height="8.51cm" svg:x="0.228cm" svg:y="7.525cm">
          <table:table>
            <table:table-column table:style-name="co1"/>
            <table:table-column table:style-name="co1"/>
            <table:table-column table:style-name="co2"/>
            <table:table-row table:style-name="ro1" table:default-cell-style-name="ce1">
              <table:table-cell>
                <text:p text:style-name="P1"><text:span text:style-name="T1">CHEGADA A LUA</text:span></text:p>
              </table:table-cell>
              <table:table-cell>
                <text:p text:style-name="P1"><text:span text:style-name="T1">ESTRUTURA DO DNA</text:span></text:p>
              </table:table-cell>
              <table:table-cell>
                <text:p text:style-name="P1"><text:span text:style-name="T1">SELEÇÃO NATURAL</text:span></text:p>
              </table:table-cell>
            </table:table-row>
            <table:table-row table:style-name="ro2" table:default-cell-style-name="ce1">
              <table:table-cell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</table:table-cell>
              <table:table-cell/>
              <table:table-cell/>
            </table:table-row>
          </table:table>
          <draw:image xlink:href="Pictures/TablePreview1.svm" xlink:type="simple" xlink:show="embed" xlink:actuate="onLoad"/>
        </draw:frame>
        <draw:frame draw:name="Picture 2" draw:style-name="gr3" draw:text-style-name="P8" draw:layer="layout" svg:width="7.095cm" svg:height="6.2cm" svg:x="0.539cm" svg:y="9.525cm">
          <draw:image xlink:href="Pictures/100000000000013C000000EC59A19F3F.png" xlink:type="simple" xlink:show="embed" xlink:actuate="onLoad">
            <text:p/>
          </draw:image>
        </draw:frame>
        <draw:frame draw:name="Picture 3" draw:style-name="gr3" draw:text-style-name="P8" draw:layer="layout" svg:width="7.23cm" svg:height="6cm" svg:x="8.5cm" svg:y="9.725cm">
          <draw:image xlink:href="Pictures/100000000000013C000000EC81C1E68C.png" xlink:type="simple" xlink:show="embed" xlink:actuate="onLoad">
            <text:p/>
          </draw:image>
        </draw:frame>
        <draw:frame draw:name="Picture 4" draw:style-name="gr3" draw:text-style-name="P8" draw:layer="layout" svg:width="7.148cm" svg:height="5.338cm" svg:x="16.352cm" svg:y="9.823cm">
          <draw:image xlink:href="Pictures/100000000000013C000000EC249D85A2.pn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Outras descobertas Interessante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Outras descobertas Interessantes</text:span></text:p>
          </draw:text-box>
        </draw:frame>
        <draw:frame draw:name="Tabela 3" draw:style-name="standard" draw:layer="layout" svg:width="23.871cm" svg:height="8.51cm" svg:x="0.228cm" svg:y="7.525cm">
          <table:table>
            <table:table-column table:style-name="co1"/>
            <table:table-column table:style-name="co1"/>
            <table:table-column table:style-name="co2"/>
            <table:table-row table:style-name="ro1" table:default-cell-style-name="ce1">
              <table:table-cell>
                <text:p text:style-name="P1"><text:span text:style-name="T1">A ELETRICIDADE</text:span></text:p>
              </table:table-cell>
              <table:table-cell>
                <text:p text:style-name="P1"><text:span text:style-name="T1">TEORIA DOS GERMES</text:span></text:p>
              </table:table-cell>
              <table:table-cell>
                <text:p text:style-name="P1"><text:span text:style-name="T1">BÓSON DE HIGGS</text:span></text:p>
              </table:table-cell>
            </table:table-row>
            <table:table-row table:style-name="ro2" table:default-cell-style-name="ce1">
              <table:table-cell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  <text:p text:style-name="P3"><text:span text:style-name="T1"/></text:p>
              </table:table-cell>
              <table:table-cell/>
              <table:table-cell/>
            </table:table-row>
          </table:table>
          <draw:image xlink:href="Pictures/TablePreview2.svm" xlink:type="simple" xlink:show="embed" xlink:actuate="onLoad"/>
        </draw:frame>
        <draw:frame draw:name="Picture 2" draw:style-name="gr3" draw:text-style-name="P8" draw:layer="layout" svg:width="7.385cm" svg:height="5.515cm" svg:x="0.499cm" svg:y="9.706cm">
          <draw:image xlink:href="Pictures/100000000000013C000000EC5B30D47D.png" xlink:type="simple" xlink:show="embed" xlink:actuate="onLoad">
            <text:p/>
          </draw:image>
        </draw:frame>
        <draw:frame draw:name="Picture 3" draw:style-name="gr3" draw:text-style-name="P8" draw:layer="layout" svg:width="6.853cm" svg:height="5.117cm" svg:x="8.7cm" svg:y="9.905cm">
          <draw:image xlink:href="Pictures/100000000000013C000000ECDD85D53A.png" xlink:type="simple" xlink:show="embed" xlink:actuate="onLoad">
            <text:p/>
          </draw:image>
        </draw:frame>
        <draw:frame draw:name="Picture 4" draw:style-name="gr3" draw:text-style-name="P8" draw:layer="layout" svg:width="7.275cm" svg:height="4.841cm" svg:x="16.3cm" svg:y="9.74cm">
          <draw:image xlink:href="Pictures/1000000000000113000000B75B38C6A9.pn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3" draw:style-name="dp1" draw:master-page-name="Título_20_e_20_conteúdo" presentation:presentation-page-layout-name="AL2T11">
        <draw:frame draw:name="Título 1" presentation:style-name="pr3" draw:text-style-name="P2" draw:layer="layout" svg:width="22.859cm" svg:height="6.6cm" svg:x="1.299cm" svg:y="6.525cm" presentation:class="title" presentation:user-transformed="true">
          <draw:text-box>
            <text:p text:style-name="P11"><text:span text:style-name="T5">Muitas outras que tiveram maior ou menor impacto na vida das pessoa dependo do meio onde a mesma esta inserida...</text:span></text:p>
          </draw:text-box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ra você qual foi a maior descoberta da ciência?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999cm" svg:x="1.499cm" svg:y="6.325cm" presentation:class="title" presentation:user-transformed="true">
          <draw:text-box>
            <text:p text:style-name="P6"><text:span text:style-name="T5">Para você qual foi a maior descoberta da ciência? </text:span></text:p>
          </draw:text-box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15" draw:style-name="dp1" draw:master-page-name="Título_20_e_20_conteúdo" presentation:presentation-page-layout-name="AL2T11">
        <draw:frame draw:name="Título 1" presentation:style-name="pr3" draw:text-style-name="P2" draw:layer="layout" svg:width="22.859cm" svg:height="4.199cm" svg:x="1.299cm" svg:y="5.725cm" presentation:class="title" presentation:user-transformed="true">
          <draw:text-box>
            <text:p text:style-name="P6"><text:span text:style-name="T5">Quais as principais contribuições dos povos antigos para os dias atuais?</text:span></text:p>
          </draw:text-box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rquimede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Arquimedes</text:span></text:p>
          </draw:text-box>
        </draw:frame>
        <draw:frame draw:name="Espaço Reservado para Conteúdo 2" presentation:style-name="pr4" draw:text-style-name="P2" draw:layer="layout" svg:width="22.859cm" svg:height="12.571cm" svg:x="1.299cm" svg:y="4.124cm" presentation:class="outline" presentation:user-transformed="true">
          <draw:text-box>
            <text:p text:style-name="P7"><text:span text:style-name="T6"/></text:p>
            <text:p text:style-name="P7"><text:span text:style-name="T6">Princípio de Arquimedes – todo corpo mergulhado num fluido sofre, por parte do fluido, uma força vertical para cima, cuja intensidade é igual ao peso do fluido deslocado pelo corpo.</text:span></text:p>
          </draw:text-box>
        </draw:frame>
        <draw:custom-shape draw:name="Retângulo 3" draw:style-name="gr1" draw:text-style-name="P2" draw:layer="layout" svg:width="25.3cm" svg:height="2.535cm" svg:x="0.099cm" svg:y="17.126cm">
          <text:p text:style-name="P3"><text:span text:style-name="T7">“</text:span><text:span text:style-name="T7">Eureca!” a interjeição atribuída a Arquimedes “usada como solução de triunfo ao encontrar a solução para um problema difícil” (Houaiss)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4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rincípio de Arquimede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Princípio de Arquimedes</text:span></text:p>
          </draw:text-box>
        </draw:frame>
        <draw:frame draw:name="Picture 2" draw:style-name="gr3" draw:text-style-name="P8" draw:layer="layout" svg:width="11.977cm" svg:height="2.608cm" svg:x="7.099cm" svg:y="16.465cm">
          <draw:image xlink:href="Pictures/100000000000022700000078A9E892DE.jpg" xlink:type="simple" xlink:show="embed" xlink:actuate="onLoad">
            <text:p/>
          </draw:image>
        </draw:frame>
        <draw:frame draw:name="Picture 4" draw:style-name="gr3" draw:text-style-name="P8" draw:layer="layout" svg:width="16.355cm" svg:height="7.938cm" svg:x="4.229cm" svg:y="6.525cm">
          <draw:image xlink:href="Pictures/10000000000001DE000000E8D61C05DC.gif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Isaak Newton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Isaak Newton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Não se destacou nos estudos durante os anos em que lá permaneceu, mas, mesmo assim, desenvolveu um recurso matemático que leva seu nome: </text:span><text:span text:style-name="T8">Binômio de Newton</text:span><text:span text:style-name="T6">.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Binômio de Newton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9">Binômio de Newton</text:span></text:p>
          </draw:text-box>
        </draw:frame>
        <draw:frame draw:name="Espaço Reservado para Conteúdo 2" presentation:style-name="pr4" draw:text-style-name="P2" draw:layer="layout" svg:width="18.63cm" svg:height="12.571cm" svg:x="1.27cm" svg:y="4.445cm" presentation:class="outline" presentation:user-transformed="true">
          <draw:text-box>
            <text:p text:style-name="P9"><text:span text:style-name="T10"/></text:p>
            <text:p text:style-name="P9"><text:span text:style-name="T10">Expressão algébrica formada pela soma ou a diferença de dois termos.</text:span></text:p>
          </draw:text-box>
        </draw:frame>
        <draw:frame draw:name="Picture 2" draw:style-name="gr3" draw:text-style-name="P8" draw:layer="layout" svg:width="5.905cm" svg:height="11.124cm" svg:x="19.519cm" svg:y="6.125cm">
          <draw:image xlink:href="Pictures/100000000000013E00000257017AA862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1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plicação do Binômio de Newton no triangulo de Pascal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Aplicação do Binômio de Newton no triangulo de Pascal</text:span></text:p>
          </draw:text-box>
        </draw:frame>
        <draw:frame draw:name="Picture 2" draw:style-name="gr3" draw:text-style-name="P8" draw:layer="layout" svg:width="13.124cm" svg:height="11.885cm" svg:x="6.499cm" svg:y="4.524cm">
          <draw:image xlink:href="Pictures/10000000000001680000014631898E65.pn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Newton e a Gravidad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Newton e a Gravidade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/></text:p>
            <text:p text:style-name="P7"><text:span text:style-name="T6">Ao terminar os estudos, voltou para a fazenda da mãe, pois uma epidemia assolava Londres. Um fenômeno corriqueiro numa fazenda chamou a atenção de Newton: </text:span></text:p>
            <text:p text:style-name="P7"><text:span text:style-name="T6"/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Newton e a Gravidad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Newton e a Gravidade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>Enquanto observava uma macieira, percebeu um de seus frutos cair. O fato o levou a pensar que havia uma força atraindo os corpos e esta poderia estar puxando até mesmo a Lua, impedindo-a de escapar de sua órbita.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inda sobre maças...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Ainda sobre maças...</text:span></text:p>
          </draw:text-box>
        </draw:frame>
        <draw:frame draw:name="Picture 2" draw:style-name="gr3" draw:text-style-name="P8" draw:layer="layout" svg:width="4.865cm" svg:height="3.649cm" svg:x="18.901cm" svg:y="13.525cm">
          <draw:image xlink:href="Pictures/1000000000000140000000F0CD56DD13.jpg" xlink:type="simple" xlink:show="embed" xlink:actuate="onLoad">
            <text:p/>
          </draw:image>
        </draw:frame>
        <draw:frame draw:name="Picture 4" draw:style-name="gr3" draw:text-style-name="P8" draw:layer="layout" svg:width="20.001cm" svg:height="9cm" svg:x="2.299cm" svg:y="3.924cm">
          <draw:image xlink:href="Pictures/10000000000002D0000001CDFEC4D8B9.jp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eonardo da Vinci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Leonardo da Vinci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Além de pintor, Leonardo foi escultor, arquiteto, anatomista, botânico, zoólogo, geólogo, físico, poeta, músico, inventor, piadista, cozinheiro e, ainda, era bom cantor.</text:span></text:p>
          </draw:text-box>
        </draw:frame>
        <draw:frame draw:name="Picture 2" draw:style-name="gr3" draw:text-style-name="P8" draw:layer="layout" svg:width="6.098cm" svg:height="7.397cm" svg:x="19.301cm" svg:y="11.652cm">
          <draw:image xlink:href="Pictures/1000000000000194000001EABD383790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5" draw:style-name="dp1" draw:master-page-name="Título_20_e_20_conteúdo" presentation:presentation-page-layout-name="AL2T11">
        <draw:frame draw:name="Título 1" presentation:style-name="pr3" draw:text-style-name="P2" draw:layer="layout" svg:width="22.659cm" svg:height="5.4cm" svg:x="1.299cm" svg:y="6.125cm" presentation:class="title" presentation:user-transformed="true">
          <draw:text-box>
            <text:p text:style-name="P6"><text:span text:style-name="T5">As demandas da sociedade geram a necessidades e a ciência procura resolver estas questões..</text:span></text:p>
          </draw:text-box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eonardo da Vinci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Leonardo da Vinci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9"><text:span text:style-name="T6"/></text:p>
            <text:p text:style-name="P9"><text:span text:style-name="T6"/></text:p>
            <text:p text:style-name="P9"><text:span text:style-name="T6">Como pintor ele fez sucesso mas como cantos acho que não fez muito sucesso...</text:span></text:p>
          </draw:text-box>
        </draw:frame>
        <draw:frame draw:name="Picture 3" draw:style-name="gr3" draw:text-style-name="P8" draw:layer="layout" svg:width="5.815cm" svg:height="8.818cm" svg:x="18.501cm" svg:y="9.485cm">
          <draw:image xlink:href="Pictures/10000000000000B600000114C748D81A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Inventos de Leonardo da Vinc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Inventos de Leonardo da Vince</text:span></text:p>
          </draw:text-box>
        </draw:frame>
        <draw:frame draw:name="Picture 2" draw:style-name="gr3" draw:text-style-name="P8" draw:layer="layout" svg:width="7.848cm" svg:height="11.474cm" svg:x="17.551cm" svg:y="5.125cm">
          <draw:image xlink:href="Pictures/1000000000000156000001F470A6297B.png" xlink:type="simple" xlink:show="embed" xlink:actuate="onLoad">
            <text:p/>
          </draw:image>
        </draw:frame>
        <draw:frame draw:name="Picture 4" draw:style-name="gr3" draw:text-style-name="P8" draw:layer="layout" svg:width="8.537cm" svg:height="8.4cm" svg:x="8.099cm" svg:y="5.933cm">
          <draw:image xlink:href="Pictures/10000000000001F4000001EC91234169.gif" xlink:type="simple" xlink:show="embed" xlink:actuate="onLoad">
            <text:p/>
          </draw:image>
        </draw:frame>
        <draw:frame draw:name="Picture 5" draw:style-name="gr3" draw:text-style-name="P8" draw:layer="layout" svg:width="6.137cm" svg:height="8.2cm" svg:x="0.499cm" svg:y="6.285cm">
          <draw:image xlink:href="Pictures/1000000000000174000001F14E613BAA.png" xlink:type="simple" xlink:show="embed" xlink:actuate="onLoad">
            <text:p/>
          </draw:image>
        </draw:frame>
        <draw:custom-shape draw:name="Retângulo 7" draw:style-name="gr5" draw:text-style-name="P2" draw:layer="layout" svg:width="8.936cm" svg:height="1.013cm" svg:x="-0.901cm" svg:y="5.299cm">
          <text:p text:style-name="P3"><text:span text:style-name="T11">Asa delta e paraqueda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8" draw:style-name="gr1" draw:text-style-name="P2" draw:layer="layout" svg:width="7.264cm" svg:height="1.773cm" svg:x="17.636cm" svg:y="4.298cm">
          <text:p text:style-name="P3"><text:span text:style-name="T11">Roupa de mergulh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4" draw:style-name="gr5" draw:text-style-name="P2" draw:layer="layout" svg:width="7.154cm" svg:height="1.013cm" svg:x="8.791cm" svg:y="4.612cm">
          <text:p text:style-name="P3"><text:span text:style-name="T11">Homem Vitruvian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Inventos de Leonardo da Vinc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Inventos de Leonardo da Vince</text:span></text:p>
          </draw:text-box>
        </draw:frame>
        <draw:frame draw:name="Picture 3" draw:style-name="gr3" draw:text-style-name="P8" draw:layer="layout" svg:width="6.34cm" svg:height="7.961cm" svg:x="18.701cm" svg:y="10.525cm">
          <draw:image xlink:href="Pictures/100000000000018B000001F05331D653.png" xlink:type="simple" xlink:show="embed" xlink:actuate="onLoad">
            <text:p/>
          </draw:image>
        </draw:frame>
        <draw:frame draw:name="Picture 4" draw:style-name="gr3" draw:text-style-name="P8" draw:layer="layout" svg:width="6.2cm" svg:height="9.912cm" svg:x="0.699cm" svg:y="3.524cm">
          <draw:image xlink:href="Pictures/1000000000000135000001EEB9D96C88.png" xlink:type="simple" xlink:show="embed" xlink:actuate="onLoad">
            <text:p/>
          </draw:image>
        </draw:frame>
        <draw:frame draw:name="Picture 5" draw:style-name="gr3" draw:text-style-name="P8" draw:layer="layout" svg:width="10.157cm" svg:height="7.099cm" svg:x="7.699cm" svg:y="6.338cm">
          <draw:image xlink:href="Pictures/10000000000001D100000145A5541774.png" xlink:type="simple" xlink:show="embed" xlink:actuate="onLoad">
            <text:p/>
          </draw:image>
        </draw:frame>
        <draw:custom-shape draw:name="CaixaDeTexto 2" draw:style-name="gr1" draw:text-style-name="P2" draw:layer="layout" svg:width="10cm" svg:height="1.013cm" svg:x="7.699cm" svg:y="5.325cm">
          <text:p text:style-name="P1"><text:span text:style-name="T1">PONTE MÓVEL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aixaDeTexto 10" draw:style-name="gr1" draw:text-style-name="P2" draw:layer="layout" svg:width="6.54cm" svg:height="1.013cm" svg:x="18.501cm" svg:y="9.375cm">
          <text:p text:style-name="P1"><text:span text:style-name="T1">CARRO BLINDAD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Retângulo 12" draw:style-name="gr5" draw:text-style-name="P2" draw:layer="layout" svg:width="7.192cm" svg:height="1.013cm" svg:x="-0.125cm" svg:y="13.523cm">
          <text:p text:style-name="P3"><text:span text:style-name="T11">Robô tamborilado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9" draw:style-name="dp1" draw:master-page-name="Título_20_e_20_conteúdo" presentation:presentation-page-layout-name="AL2T11">
        <draw:frame draw:name="Picture 2" draw:style-name="gr3" draw:text-style-name="P8" draw:layer="layout" svg:width="25.692cm" svg:height="8.244cm" svg:x="0cm" svg:y="5.08cm">
          <draw:image xlink:href="Pictures/10000000000004170000015028A8C118.png" xlink:type="simple" xlink:show="embed" xlink:actuate="onLoad">
            <text:p/>
          </draw:image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2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Atividad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Atividade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5">
              <text:list-item>
                <text:p text:style-name="P9"><text:span text:style-name="T10">Descreva como era a escola que você estudou e como é a que você trabalha.</text:span></text:p>
              </text:list-item>
            </text:list>
            <text:p text:style-name="P9"><text:span text:style-name="T10"/></text:p>
            <text:list text:continue-numbering="true" text:style-name="L5">
              <text:list-item>
                <text:p text:style-name="P9"><text:span text:style-name="T10">(QUAIS OS LABORATORIOS E OUTROS AMBIENTES PRESENTES?)</text:span></text:p>
              </text:list-item>
            </text:list>
            <text:p text:style-name="P9"><text:span text:style-name="T10"/></text:p>
            <text:list text:continue-numbering="true" text:style-name="L5">
              <text:list-item>
                <text:p text:style-name="P9"><text:span text:style-name="T10">ELABORE UM PARALELO ENTRE AS DUAS</text:span></text:p>
              </text:list-item>
            </text:list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1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3.079cm" svg:x="1.27cm" svg:y="4.445cm" presentation:class="outline" presentation:user-transformed="true">
          <draw:text-box>
            <text:list text:style-name="L5">
              <text:list-item>
                <text:p text:style-name="P7"><text:span text:style-name="T6">NA ESCOLA EM QUE EU ESTUDAVA TINHA SALA DE DATILOGRAFIA!</text:span></text:p>
              </text:list-item>
            </text:list>
          </draw:text-box>
        </draw:frame>
        <draw:custom-shape draw:name="AutoShape 2" draw:style-name="gr6" draw:text-style-name="P2" draw:layer="layout" svg:width="25.293cm" svg:height="13.228cm" svg:x="0.106cm" svg:y="-6.729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3" draw:text-style-name="P8" draw:layer="layout" svg:width="9.599cm" svg:height="5cm" svg:x="2.899cm" svg:y="7.725cm">
          <draw:image xlink:href="Pictures/1000000000000137000000A2B460E42C.png" xlink:type="simple" xlink:show="embed" xlink:actuate="onLoad">
            <text:p/>
          </draw:image>
        </draw:frame>
        <draw:frame draw:name="Picture 4" draw:style-name="gr3" draw:text-style-name="P8" draw:layer="layout" svg:width="8.4cm" svg:height="7.277cm" svg:x="16.5cm" svg:y="9.925cm">
          <draw:image xlink:href="Pictures/10000000000000BB000000A21B5FDDAB.png" xlink:type="simple" xlink:show="embed" xlink:actuate="onLoad">
            <text:p/>
          </draw:image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2" draw:style-name="dp1" draw:master-page-name="Título_20_e_20_conteúdo" presentation:presentation-page-layout-name="AL2T11">
        <draw:frame draw:name="Picture 4" draw:style-name="gr3" draw:text-style-name="P8" draw:layer="layout" svg:width="18.619cm" svg:height="11.706cm" svg:x="3.846cm" svg:y="3.72cm">
          <draw:image xlink:href="Pictures/1000000000000320000002155F1ECC4A.jpg" xlink:type="simple" xlink:show="embed" xlink:actuate="onLoad">
            <text:p/>
          </draw:image>
        </draw:frame>
        <draw:custom-shape draw:name="CaixaDeTexto 3" draw:style-name="gr1" draw:text-style-name="P2" draw:layer="layout" svg:width="18.619cm" svg:height="1.775cm" svg:x="3.846cm" svg:y="1.924cm">
          <text:p text:style-name="P1"><text:span text:style-name="T1">ESCOLA BETO E DILMA </text:span></text:p>
          <text:p text:style-name="P1"><text:span text:style-name="T1">SEMPRE INVESTINDO EM VOCÊ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3" draw:style-name="dp1" draw:master-page-name="Título_20_e_20_conteúdo" presentation:presentation-page-layout-name="AL2T11">
        <draw:frame draw:name="Picture 2" draw:style-name="gr3" draw:text-style-name="P8" draw:layer="layout" svg:width="18.55cm" svg:height="14.879cm" svg:x="4.899cm" svg:y="2.246cm">
          <draw:image xlink:href="Pictures/10000000000001E000000181F3D2C21D.jpg" xlink:type="simple" xlink:show="embed" xlink:actuate="onLoad">
            <text:p/>
          </draw:image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4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9"><text:span text:style-name="T6"/></text:p>
            <text:p text:style-name="P7"><text:span text:style-name="T6"/></text:p>
            <text:p text:style-name="P12"><text:span text:style-name="T6">A PRINCIPAL FUNÇÃO DOS LABORATORIOS É </text:span></text:p>
            <text:p text:style-name="P12"><text:span text:style-name="T6">PROPICIAR ATIVIDADES PRÁTICAS AOS ALUNOS</text:span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5" draw:style-name="dp1" draw:master-page-name="Título_20_e_20_conteúdo" presentation:presentation-page-layout-name="AL2T11">
        <draw:frame draw:name="Picture 2" draw:style-name="gr3" draw:text-style-name="P8" draw:layer="layout" svg:width="16.932cm" svg:height="11.376cm" svg:x="4.899cm" svg:y="4.724cm">
          <draw:image xlink:href="Pictures/1000000000000280000001AED84FE86C.jpg" xlink:type="simple" xlink:show="embed" xlink:actuate="onLoad">
            <text:p/>
          </draw:image>
        </draw:frame>
        <draw:custom-shape draw:name="CaixaDeTexto 3" draw:style-name="gr1" draw:text-style-name="P2" draw:layer="layout" svg:width="16.932cm" svg:height="1.013cm" svg:x="4.899cm" svg:y="3.724cm">
          <text:p text:style-name="P1"><text:span text:style-name="T1">LABORATORIO DE QUÍMICA E FÍSIC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 DE INFORMAT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LABORATORIO DE INFORMATICA</text:span></text:p>
          </draw:text-box>
        </draw:frame>
        <draw:frame draw:name="Picture 2" draw:style-name="gr3" draw:text-style-name="P8" draw:layer="layout" svg:width="10.846cm" svg:height="6.2cm" svg:x="1.299cm" svg:y="3.724cm">
          <draw:image xlink:href="Pictures/100000000000025800000157D210B38A.jpg" xlink:type="simple" xlink:show="embed" xlink:actuate="onLoad">
            <text:p/>
          </draw:image>
        </draw:frame>
        <draw:frame draw:name="Picture 4" draw:style-name="gr3" draw:text-style-name="P8" draw:layer="layout" svg:width="11.467cm" svg:height="8.6cm" svg:x="13.079cm" svg:y="9.125cm">
          <draw:image xlink:href="Pictures/1000000000000280000001E06A8FED05.jp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7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99cm" svg:y="2.924cm" presentation:class="outline" presentation:user-transformed="true">
          <draw:text-box>
            <text:p text:style-name="P12"><text:span text:style-name="T6"/></text:p>
            <text:p text:style-name="P12"><text:span text:style-name="T6"/></text:p>
            <text:p text:style-name="P12"><text:span text:style-name="T6">NO CASO DO LABORATORIO DE INFORMÁTICA COMO EM TODOS OS OUTROS SÃO NECESSÁRIAS ATUALIZAÇÕS E INVESTIMENTOS CONSTANTES.</text:span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8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/></text:p>
            <text:list text:style-name="L5">
              <text:list-item>
                <text:p text:style-name="P7"><text:span text:style-name="T6">A maioria das escolas públicas do país (99%) tem computador e acesso à internet (95%), mas a tecnologia ainda não está na sala de aula. </text:span></text:p>
              </text:list-item>
            </text:list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39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5">
              <text:list-item>
                <text:p text:style-name="P7"><text:span text:style-name="T6">Os dados são da pesquisa TIC Educação lançada na noite de hoje (10) pelo Comitê Gestor da Internet no Brasil (CGI) por meio do Centro Regional de Estudos para o Desenvolvimento da Sociedade da Informação (Cetic).</text:span></text:p>
              </text:list-item>
            </text:list>
            <text:p text:style-name="P7"><text:span text:style-name="T6"/></text:p>
            <text:p text:style-name="P7"><text:span text:style-name="T6"/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3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SALA DE MATEMÁTICA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SALA DE MATEMÁTICA</text:span></text:p>
          </draw:text-box>
        </draw:frame>
        <draw:frame draw:name="Picture 2" draw:style-name="gr3" draw:text-style-name="P8" draw:layer="layout" svg:width="8.533cm" svg:height="6.4cm" svg:x="0.036cm" svg:y="3.324cm">
          <draw:image xlink:href="Pictures/10000000000002E30000022B0496E20E.jpg" xlink:type="simple" xlink:show="embed" xlink:actuate="onLoad">
            <text:p/>
          </draw:image>
        </draw:frame>
        <draw:frame draw:name="Picture 4" draw:style-name="gr3" draw:text-style-name="P8" draw:layer="layout" svg:width="9.048cm" svg:height="5.635cm" svg:x="16.351cm" svg:y="13.414cm">
          <draw:image xlink:href="Pictures/1000000000000156000000D5C1CEF861.jpg" xlink:type="simple" xlink:show="embed" xlink:actuate="onLoad">
            <text:p/>
          </draw:image>
        </draw:frame>
        <draw:custom-shape draw:name="AutoShape 6" draw:style-name="gr6" draw:text-style-name="P2" draw:layer="layout" svg:width="0.846cm" svg:height="0.846cm" svg:x="0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3" draw:text-style-name="P8" draw:layer="layout" svg:width="8.449cm" svg:height="6.336cm" svg:x="8.9cm" svg:y="6.556cm">
          <draw:image xlink:href="Pictures/100000000000032000000258B657772A.pn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ORIOS DOS &#10;CURSOS TECNICO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LABORATORIOS DOS </text:span><text:span text:style-name="T5"><text:line-break/></text:span><text:span text:style-name="T5">CURSOS TECNICOS</text:span></text:p>
          </draw:text-box>
        </draw:frame>
        <draw:custom-shape draw:name="AutoShape 2" draw:style-name="gr6" draw:text-style-name="P2" draw:layer="layout" svg:width="16.403cm" svg:height="10.926cm" svg:x="0.106cm" svg:y="-5.226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3" draw:text-style-name="P8" draw:layer="layout" svg:width="7.275cm" svg:height="4.841cm" svg:x="0.041cm" svg:y="4.324cm">
          <draw:image xlink:href="Pictures/1000000000000113000000B7591141D0.png" xlink:type="simple" xlink:show="embed" xlink:actuate="onLoad">
            <text:p/>
          </draw:image>
        </draw:frame>
        <draw:frame draw:name="Picture 5" draw:style-name="gr3" draw:text-style-name="P8" draw:layer="layout" svg:width="10.716cm" svg:height="7.481cm" svg:x="8.287cm" svg:y="9.725cm">
          <draw:image xlink:href="Pictures/100000000000022600000180FDB7EC89.jpg" xlink:type="simple" xlink:show="embed" xlink:actuate="onLoad">
            <text:p/>
          </draw:image>
        </draw:frame>
        <draw:frame draw:name="Picture 7" draw:style-name="gr3" draw:text-style-name="P8" draw:layer="layout" svg:width="7.57cm" svg:height="5.677cm" svg:x="17.1cm" svg:y="3.905cm">
          <draw:image xlink:href="Pictures/1000000000000280000001E0B5EC7A26.jpg" xlink:type="simple" xlink:show="embed" xlink:actuate="onLoad">
            <text:p/>
          </draw:image>
        </draw:fram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2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9"><text:span text:style-name="T6"/></text:p>
            <text:p text:style-name="P12"><text:span text:style-name="T6"/></text:p>
            <text:p text:style-name="P12"><text:span text:style-name="T6">LABORATORIOS <text:s/>E SALAS TEMATICAS <text:s/>SÃO REQUISITOS PARA ABERTURA DE CURSOS TECNICOS!!!</text:span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ÓRIOS NAS ESCOLAS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LABORATÓRIOS NAS ESCOLAS</text:span></text:p>
          </draw:text-box>
        </draw:frame>
        <draw:frame draw:name="Picture 2" draw:style-name="gr3" draw:text-style-name="P8" draw:layer="layout" svg:width="14.139cm" svg:height="10.6cm" svg:x="5.699cm" svg:y="5.925cm">
          <draw:image xlink:href="Pictures/1000000000000400000003009C0D8F37.jpg" xlink:type="simple" xlink:show="embed" xlink:actuate="onLoad">
            <text:p/>
          </draw:image>
        </draw:frame>
        <draw:custom-shape draw:name="CaixaDeTexto 4" draw:style-name="gr1" draw:text-style-name="P2" draw:layer="layout" svg:width="14.139cm" svg:height="1.773cm" svg:x="5.699cm" svg:y="5.125cm">
          <text:p text:style-name="P3"><text:span text:style-name="T1">LABORATORIO DE SEGURANÇA DO TRABALH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2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4" draw:style-name="dp1" draw:master-page-name="Título_20_e_20_conteúdo" presentation:presentation-page-layout-name="AL2T11">
        <draw:frame draw:name="Espaço Reservado para Conteúdo 3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9"><text:span text:style-name="T6"/></text:p>
            <text:p text:style-name="P9"><text:span text:style-name="T6"/></text:p>
            <text:list text:style-name="L5">
              <text:list-item>
                <text:p text:style-name="P9"><text:span text:style-name="T6">QUAIS OUTROS LABORATORIOS EXISTEM NAS ESCOLAS ONDE VOCE TRABALHA? </text:span></text:p>
              </text:list-item>
            </text:list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5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O uso do laboratório didático, no ambiente educacional, toma dimensões gigantescas e se torna de extrema valia aos professores que utilizam as atividades experimentais em suas aulas.</text:span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6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48cm" svg:x="1.299cm" svg:y="3.124cm" presentation:class="outline" presentation:user-transformed="true">
          <draw:text-box>
            <text:p text:style-name="P7"><text:span text:style-name="T6">O laboratório didático ajuda na </text:span><text:span text:style-name="T8">interdisciplinaridade e na transdisciplinaridade</text:span><text:span text:style-name="T6">, já que permite desenvolver vários campos, testar e comprovar diversos conceitos, favorecendo a capacidade de abstração do aluno. </text:span></text:p>
          </draw:text-box>
        </draw:frame>
        <draw:frame draw:name="Picture 2" draw:style-name="gr3" draw:text-style-name="P8" draw:layer="layout" svg:width="3.547cm" svg:height="3.399cm" svg:x="20.951cm" svg:y="11.925cm">
          <draw:image xlink:href="Pictures/10000000000000D8000000CFCE378DAD.png" xlink:type="simple" xlink:show="embed" xlink:actuate="onLoad">
            <text:p/>
          </draw:image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INTERDISCIPLINARIDADE E TRANSDISCIPLINARIDADE" draw:style-name="dp1" draw:master-page-name="Título_20_e_20_conteúdo" presentation:presentation-page-layout-name="AL2T11">
        <draw:frame draw:name="Título 3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INTERDISCIPLINARIDADE E TRANSDISCIPLINARIDADE</text:span></text:p>
          </draw:text-box>
        </draw:frame>
        <draw:custom-shape draw:name="AutoShape 2" draw:style-name="gr6" draw:text-style-name="P2" draw:layer="layout" svg:width="0.846cm" svg:height="0.846cm" svg:x="0.432cm" svg:y="-0.401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3" draw:text-style-name="P8" draw:layer="layout" svg:width="12.8cm" svg:height="10.529cm" svg:x="0.432cm" svg:y="4.883cm">
          <draw:image xlink:href="Pictures/10000000000000F8000000CC5328A186.png" xlink:type="simple" xlink:show="embed" xlink:actuate="onLoad">
            <text:p/>
          </draw:image>
        </draw:frame>
        <draw:custom-shape draw:name="CaixaDeTexto 6" draw:style-name="gr1" draw:text-style-name="P2" draw:layer="layout" svg:width="21.401cm" svg:height="1.773cm" svg:x="1.899cm" svg:y="17.326cm">
          <text:p text:style-name="P1"><text:span text:style-name="T1">Dois termos bonitinhos mas que na prática não vejo serem usado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5" draw:style-name="gr3" draw:text-style-name="P8" draw:layer="layout" svg:width="7.29cm" svg:height="5.8cm" svg:x="17.738cm" svg:y="9.613cm">
          <draw:image xlink:href="Pictures/100000000000016F00000124B243144C.jpg" xlink:type="simple" xlink:show="embed" xlink:actuate="onLoad">
            <text:p/>
          </draw:image>
        </draw:frame>
        <draw:frame draw:name="Espaço Reservado para Número de Slide 7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8" draw:style-name="dp1" draw:master-page-name="Título_20_e_20_conteúdo" presentation:presentation-page-layout-name="AL2T11">
        <draw:frame draw:name="Picture 2" draw:style-name="gr3" draw:text-style-name="P8" draw:layer="layout" svg:width="15.228cm" svg:height="13.98cm" svg:x="4.299cm" svg:y="1.472cm">
          <draw:image xlink:href="Pictures/10000000000001F4000001CB07902C25.jpg" xlink:type="simple" xlink:show="embed" xlink:actuate="onLoad">
            <text:p/>
          </draw:image>
        </draw:frame>
        <draw:custom-shape draw:name="CaixaDeTexto 4" draw:style-name="gr1" draw:text-style-name="P2" draw:layer="layout" svg:width="21.401cm" svg:height="1.773cm" svg:x="1.899cm" svg:y="17.326cm">
          <text:p text:style-name="P1"><text:span text:style-name="T1">Dois termos bonitinhos mas que na prática não vejo serem usado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49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>Assim, a necessidade de inserir novas tecnologias, mostrar a importância da alfabetização científica e tecnológica no processo de formação dos indivíduos, destacar a associação entre as diferentes teorias e o ensino experimental tornam tão fundamental o uso do laboratório nas escolas, na era moderna.</text:span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4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0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99cm" svg:y="2.924cm" presentation:class="outline" presentation:user-transformed="true">
          <draw:text-box>
            <text:p text:style-name="P7"><text:span text:style-name="T6">Fica demonstrado que as escolas devem destinar espaço físico para a construção de laboratórios pedagógicos, que devem estar inseridos na proposta pedagógica, propiciando melhor organização dos conteúdos, de tal modo que sua inserção nas disciplinas possa promover a aquisição dos conhecimentos e conseqüente melhoria da qualidade de ensino.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1" draw:style-name="dp1" draw:master-page-name="Título_20_e_20_conteúdo" presentation:presentation-page-layout-name="AL2T11">
        <draw:frame draw:name="Picture 2" draw:style-name="gr3" draw:text-style-name="P8" draw:layer="layout" svg:width="24.194cm" svg:height="15.201cm" svg:x="0.699cm" svg:y="1.524cm">
          <draw:image xlink:href="Pictures/10000000000002120000014DFB804BDF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2" draw:style-name="dp1" draw:master-page-name="Título_20_e_20_conteúdo" presentation:presentation-page-layout-name="AL2T11">
        <draw:frame draw:name="Picture 2" draw:style-name="gr3" draw:text-style-name="P8" draw:layer="layout" svg:width="13.19cm" svg:height="8.44cm" svg:x="11.3cm" svg:y="8.229cm">
          <draw:image xlink:href="Pictures/10000000000003D700000275AC7F3186.png" xlink:type="simple" xlink:show="embed" xlink:actuate="onLoad">
            <text:p/>
          </draw:image>
        </draw:frame>
        <draw:frame draw:name="Picture 5" draw:style-name="gr3" draw:text-style-name="P8" draw:layer="layout" svg:width="6.199cm" svg:height="5.6cm" svg:x="3.199cm" svg:y="2.324cm">
          <draw:image xlink:href="Pictures/1000000000000218000001E5B12CBD29.png" xlink:type="simple" xlink:show="embed" xlink:actuate="onLoad">
            <text:p/>
          </draw:image>
        </draw:frame>
        <draw:frame draw:name="Picture 7" draw:style-name="gr3" draw:text-style-name="P8" draw:layer="layout" svg:width="7.2cm" svg:height="3.5cm" svg:x="13.7cm" svg:y="2.924cm">
          <draw:image xlink:href="Pictures/100000000000006D00000035B0A51003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3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Vale realçar, porém, que o uso do laboratório, nas escolas, não é a profissionalização do ensino, nem a garantia de que a teoria vai se tornar algo fútil, mas que a teoria vai se ancorar na prática. 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4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/></text:p>
            <text:p text:style-name="P7"><text:span text:style-name="T6">Para tanto, a escola deve ter uma proposta pedagógica bem fundamentada, a ponto de construir, cuidadosa e explicitamente, as pontes que irão unir a teoria à prática</text:span></text:p>
          </draw:text-box>
        </draw:frame>
        <draw:frame draw:name="Espaço Reservado para Número de Slide 1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5" draw:style-name="dp1" draw:master-page-name="Título_20_e_20_conteúdo" presentation:presentation-page-layout-name="AL2T11">
        <draw:frame draw:name="Picture 2" draw:style-name="gr3" draw:text-style-name="P8" draw:layer="layout" svg:width="11.56cm" svg:height="8.8cm" svg:x="13.5cm" svg:y="8.725cm">
          <draw:image xlink:href="Pictures/1000000000000320000002615CAC0A9D.jpg" xlink:type="simple" xlink:show="embed" xlink:actuate="onLoad">
            <text:p/>
          </draw:image>
        </draw:frame>
        <draw:frame draw:name="Picture 4" draw:style-name="gr3" draw:text-style-name="P8" draw:layer="layout" svg:width="11.8cm" svg:height="7.867cm" svg:x="1.75cm" svg:y="1.124cm">
          <draw:image xlink:href="Pictures/10000000000002A3000001C27D2BE04A.jpg" xlink:type="simple" xlink:show="embed" xlink:actuate="onLoad">
            <text:p/>
          </draw:image>
        </draw:frame>
        <draw:frame draw:name="Picture 6" draw:style-name="gr3" draw:text-style-name="P8" draw:layer="layout" svg:width="9.95cm" svg:height="5.6cm" svg:x="14.5cm" svg:y="1.124cm">
          <draw:image xlink:href="Pictures/10000000000002550000015023052913.jpg" xlink:type="simple" xlink:show="embed" xlink:actuate="onLoad">
            <text:p/>
          </draw:image>
        </draw:frame>
        <draw:frame draw:name="Picture 8" draw:style-name="gr3" draw:text-style-name="P8" draw:layer="layout" svg:width="9.835cm" svg:height="7.376cm" svg:x="2.099cm" svg:y="10.149cm">
          <draw:image xlink:href="Pictures/100000000000012C000000E1DB1F05CD.jp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6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>Aqui há uma <text:s/>crítica quanto aos métodos, principalmente quando envolvem cobaias e o tratamento que é dado a elas. </text:span></text:p>
            <text:p text:style-name="P7"><text:span text:style-name="T6">(neste caso a crítica não é voltada muito para as escolas mas sim para laboratórios em geral) 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aso dos Laboratórios e dos cães Beagle 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12">Caso dos Laboratórios e dos cães Beagle </text:span></text:p>
          </draw:text-box>
        </draw:frame>
        <draw:frame draw:name="Espaço Reservado para Conteúdo 2" presentation:style-name="pr4" draw:text-style-name="P2" draw:layer="layout" svg:width="22.859cm" svg:height="3.079cm" svg:x="1.27cm" svg:y="4.445cm" presentation:class="outline" presentation:user-transformed="true">
          <draw:text-box>
            <text:p text:style-name="P7"><text:span text:style-name="T8">Após denúncia de maus-tratos, grupo invade laboratório e leva cães beagle.</text:span></text:p>
            <text:p text:style-name="P9"><text:span text:style-name="T6"/></text:p>
          </draw:text-box>
        </draw:frame>
        <draw:frame draw:name="Picture 2" draw:style-name="gr3" draw:text-style-name="P8" draw:layer="layout" svg:width="6.086cm" svg:height="3.799cm" svg:x="1.499cm" svg:y="7.125cm">
          <draw:image xlink:href="Pictures/100000000000026F00000185BBD7C654.png" xlink:type="simple" xlink:show="embed" xlink:actuate="onLoad">
            <text:p/>
          </draw:image>
        </draw:frame>
        <draw:frame draw:name="Picture 3" draw:style-name="gr3" draw:text-style-name="P8" draw:layer="layout" svg:width="7.355cm" svg:height="4.653cm" svg:x="6.699cm" svg:y="10.325cm">
          <draw:image xlink:href="Pictures/100000000000026A0000018788A0ED95.png" xlink:type="simple" xlink:show="embed" xlink:actuate="onLoad">
            <text:p/>
          </draw:image>
        </draw:frame>
        <draw:frame draw:name="Picture 4" draw:style-name="gr3" draw:text-style-name="P8" draw:layer="layout" svg:width="7.511cm" svg:height="3.999cm" svg:x="13.5cm" svg:y="14.526cm">
          <draw:image xlink:href="Pictures/100000000000026A0000018321257467.png" xlink:type="simple" xlink:show="embed" xlink:actuate="onLoad">
            <text:p/>
          </draw:image>
        </draw:frame>
        <draw:frame draw:name="Picture 5" draw:style-name="gr3" draw:text-style-name="P8" draw:layer="layout" svg:width="9.042cm" svg:height="5.706cm" svg:x="15.333cm" svg:y="8.072cm">
          <draw:image xlink:href="Pictures/100000000000026A00000186FD3A5B3C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8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/></text:p>
            <text:p text:style-name="P13"><text:span text:style-name="T13">....e depois disso os manifestantes vão comemorar numa churrascaria.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59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341cm" svg:y="1.724cm" presentation:class="outline" presentation:user-transformed="true">
          <draw:text-box>
            <text:p text:style-name="P7"><text:span text:style-name="T6">Pesquisas produzem inovação, que possivelmente geram produtos, que posteriormente geram riquezas.</text:span></text:p>
            <text:p text:style-name="P7"><text:span text:style-name="T6"/></text:p>
            <text:p text:style-name="P7"><text:span text:style-name="T6"/></text:p>
            <text:p text:style-name="P7"><text:span text:style-name="T6"/></text:p>
            <text:p text:style-name="P7"><text:span text:style-name="T6">Talvez seja este um dos motivos do baixo crescimento tecnológico do Brasil!</text:span></text:p>
            <text:p text:style-name="P7"><text:span text:style-name="T6"/></text:p>
            <text:p text:style-name="P7"><text:span text:style-name="T6"/></text:p>
          </draw:text-box>
        </draw:frame>
        <draw:frame draw:name="Picture 2" draw:style-name="gr3" draw:text-style-name="P8" draw:layer="layout" svg:width="8.7cm" svg:height="2.886cm" svg:x="2.099cm" svg:y="7.325cm">
          <draw:image xlink:href="Pictures/10000000000001BE00000094B717FE79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5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0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As atividades experimentais podem e devem contribuir para o melhor aproveitamento acadêmico, entretanto, é fundamental que se tenha a devida clareza dos fins a que se pretende chegar.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RATIQUE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PRATIQUE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Precisamos começar a construir nosso conhecimento e, ao final, fazer uma comparação de como mudou nossa visão e o que transformamos no nosso ambiente de trabalho durante o estudo do Módulo Laboratório. </text:span></text:p>
            <text:p text:style-name="P7"><text:span text:style-name="T6"/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Responda os questionamentos que direcionarão nosso estudo.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Responda os questionamentos que direcionarão nosso estudo.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list text:style-name="L7">
              <text:list-item>
                <text:p text:style-name="P7"><text:span text:style-name="T6">O que é um laboratório escolar? </text:span></text:p>
              </text:list-item>
            </text:list>
            <text:p text:style-name="P7"><text:span text:style-name="T6"/></text:p>
            <text:list text:continue-numbering="true" text:style-name="L7">
              <text:list-item>
                <text:p text:style-name="P7"><text:span text:style-name="T6">Faça <text:s/>desenhos / fotos / vídeo sou croquis <text:s/>das dependências da sua escola e dê sua opinião sobre o trabalho educativo em cada espaço utilizado. </text:span></text:p>
              </text:list-item>
            </text:list>
            <text:p text:style-name="P7"><text:span text:style-name="T6"/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Responda os questionamentos que direcionarão nosso estudo.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Responda os questionamentos que direcionarão nosso estudo.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7">
              <text:list-item>
                <text:p text:style-name="P7"><text:span text:style-name="T6">Veja a diferença entre uma sala ambiente e um laboratório escolar. </text:span></text:p>
              </text:list-item>
            </text:list>
            <text:p text:style-name="P7"><text:span text:style-name="T6"/></text:p>
            <text:list text:continue-numbering="true" text:style-name="L7">
              <text:list-item>
                <text:p text:style-name="P7"><text:span text:style-name="T6">Como os profissionais da educação nos laboratórios escolares podem contribuir para a formação da cidadania? Se esta atividade fizer parte da prática profissional supervisionada, faça os registros necessários</text:span></text:p>
              </text:list-item>
            </text:list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Deveria mas nem sempre é assim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Deveria mas nem sempre é assim</text:span></text:p>
          </draw:text-box>
        </draw:frame>
        <draw:frame draw:name="Picture 2" draw:style-name="gr3" draw:text-style-name="P8" draw:layer="layout" svg:width="25.455cm" svg:height="9.45cm" svg:x="-0.003cm" svg:y="5.925cm">
          <draw:image xlink:href="Pictures/10000000000001F5000000BA2B69BF5D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Deveria mas nem sempre é assim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9"><text:span text:style-name="T6"/></text:p>
            <text:p text:style-name="P9"><text:span text:style-name="T6"/></text:p>
            <text:list text:style-name="L5">
              <text:list-item>
                <text:p text:style-name="P9"><text:span text:style-name="T6">Arranjo físico; </text:span></text:p>
              </text:list-item>
              <text:list-item>
                <text:p text:style-name="P9"><text:span text:style-name="T6">Materiais;</text:span></text:p>
              </text:list-item>
              <text:list-item>
                <text:p text:style-name="P9"><text:span text:style-name="T6">Equipamentos interativos também; </text:span></text:p>
              </text:list-item>
            </text:list>
            <text:p text:style-name="P9"><text:span text:style-name="T6"/></text:p>
            <text:p text:style-name="P9"><text:span text:style-name="T6"/></text:p>
          </draw:text-box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Deveria mas nem sempre é assim</text:span></text:p>
          </draw:text-box>
        </draw:frame>
        <draw:frame draw:name="Espaço Reservado para Número de Slide 4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Será que realmente é feito assim?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7"><text:span text:style-name="T6"/></text:p>
            <text:p text:style-name="P7"><text:span text:style-name="T6">Os experimentos podem ser registrados em fichas, elaboradas pelo professor, preenchidas pelos alunos durante as aulas e corrigidas por você, funcionário. Veja, a seguir, um modelo.</text:span></text:p>
            <text:p text:style-name="P9"><text:span text:style-name="T6"/></text:p>
          </draw:text-box>
        </draw:frame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Será que realmente é feito assim?</text:span></text:p>
          </draw:text-box>
        </draw:frame>
        <draw:frame draw:name="Espaço Reservado para Número de Slide 4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7" draw:style-name="dp1" draw:master-page-name="Título_20_e_20_conteúdo" presentation:presentation-page-layout-name="AL2T11">
        <draw:frame draw:name="Picture 2" draw:style-name="gr3" draw:text-style-name="P8" draw:layer="layout" svg:width="22.431cm" svg:height="14.401cm" svg:x="1.499cm" svg:y="1.924cm">
          <draw:image xlink:href="Pictures/10000000000001F400000141EB7C279F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8" draw:style-name="dp1" draw:master-page-name="Título_20_e_20_conteúdo" presentation:presentation-page-layout-name="AL2T11">
        <draw:frame draw:name="Picture 2" draw:style-name="gr3" draw:text-style-name="P8" draw:layer="layout" svg:width="23.072cm" svg:height="10.8cm" svg:x="1.499cm" svg:y="5.125cm">
          <draw:image xlink:href="Pictures/10000000000001F6000000EB8B3E0C38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8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69" draw:style-name="dp1" draw:master-page-name="Título_20_e_20_conteúdo" presentation:presentation-page-layout-name="AL2T11">
        <draw:frame draw:name="Picture 2" draw:style-name="gr3" draw:text-style-name="P8" draw:layer="layout" svg:width="21.782cm" svg:height="13.397cm" svg:x="2.172cm" svg:y="2.724cm">
          <draw:image xlink:href="Pictures/10000000000001EB0000012E4FFA577B.png" xlink:type="simple" xlink:show="embed" xlink:actuate="onLoad">
            <text:p/>
          </draw:image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69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0" draw:style-name="dp1" draw:master-page-name="Título_20_e_20_conteúdo" presentation:presentation-page-layout-name="AL2T11">
        <draw:frame draw:name="Espaço Reservado para Conteúdo 2" presentation:style-name="pr4" draw:text-style-name="P2" draw:layer="layout" svg:width="22.859cm" svg:height="12.571cm" svg:x="1.299cm" svg:y="3.324cm" presentation:class="outline" presentation:user-transformed="true">
          <draw:text-box>
            <text:p text:style-name="P7"><text:span text:style-name="T6">O laboratório é um local de muito trabalho e muita concentração, no entanto, pode se tornar um local muito perigoso se for usado de forma inadequada por causa dos materiais e dos equipamentos existentes nele. </text:span></text:p>
            <text:p text:style-name="P7"><text:span text:style-name="T6"/></text:p>
            <text:p text:style-name="P7"><text:span text:style-name="T6">A maioria dos acidentes ocorre por desconhecimento das regras básicas de segurança ou por falhas no preparo prévio dos alunos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70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COLÉGIO PAULO LEMINSKI&#10;LABORATORIO DE INFORMÁTICA II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COLÉGIO PAULO LEMINSKI</text:span><text:span text:style-name="T5"><text:line-break/></text:span><text:span text:style-name="T5">LABORATORIO DE INFORMÁTICA II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draw:frame draw:name="Picture 2" draw:style-name="gr3" draw:text-style-name="P8" draw:layer="layout" svg:width="6.15cm" svg:height="8.2cm" svg:x="0.549cm" svg:y="4.124cm">
          <draw:image xlink:href="Pictures/10000000000001E000000280CD33B7E7.jpg" xlink:type="simple" xlink:show="embed" xlink:actuate="onLoad">
            <text:p/>
          </draw:image>
        </draw:frame>
        <draw:frame draw:name="Picture 3" draw:style-name="gr3" draw:text-style-name="P8" draw:layer="layout" svg:width="6.15cm" svg:height="8.2cm" svg:x="0.549cm" svg:y="4.124cm">
          <draw:image xlink:href="Pictures/10000000000001E000000280C5A840E5.jpg" xlink:type="simple" xlink:show="embed" xlink:actuate="onLoad">
            <text:p/>
          </draw:image>
        </draw:frame>
        <draw:frame draw:name="Picture 4" draw:style-name="gr3" draw:text-style-name="P8" draw:layer="layout" svg:width="6.15cm" svg:height="8.2cm" svg:x="0.549cm" svg:y="4.124cm">
          <draw:image xlink:href="Pictures/10000000000001E000000280DED75BF1.jpg" xlink:type="simple" xlink:show="embed" xlink:actuate="onLoad">
            <text:p/>
          </draw:image>
        </draw:frame>
        <draw:frame draw:name="Picture 5" draw:style-name="gr3" draw:text-style-name="P8" draw:layer="layout" svg:width="9.15cm" svg:height="12.2cm" svg:x="0.549cm" svg:y="4.124cm">
          <draw:image xlink:href="Pictures/10000000000001E000000280BE2C73FE.jpg" xlink:type="simple" xlink:show="embed" xlink:actuate="onLoad">
            <text:p/>
          </draw:image>
        </draw:frame>
        <draw:frame draw:name="Picture 7" draw:style-name="gr3" draw:text-style-name="P8" draw:layer="layout" svg:width="12.267cm" svg:height="9.2cm" svg:x="12.1cm" svg:y="4.924cm">
          <draw:image xlink:href="Pictures/1000000000000280000001E0D698AB82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5cm" svg:x="3.075cm" svg:y="2.257cm" draw:page-number="71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2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1"><text:span text:style-name="T14">Vamos apresentar aqui os principais cuidados a serem observados para que as atividades ocorram tranquilamente: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7">
              <text:list-item>
                <text:p text:style-name="P7"><text:span text:style-name="T6">O laboratório deve ser bem iluminado e arejado, de preferência munido de exaustores. </text:span></text:p>
              </text:list-item>
            </text:list>
            <text:p text:style-name="P7"><text:span text:style-name="T6"/></text:p>
            <text:list text:continue-numbering="true" text:style-name="L7">
              <text:list-item>
                <text:p text:style-name="P7"><text:span text:style-name="T6">Instalações, como tubulações de gás, parte elétrica e hidráulica, devem estar em boas condições, e a manutenção deve ser feita periodicamente. </text:span></text:p>
              </text:list-item>
            </text:list>
            <text:p text:style-name="P7"><text:span text:style-name="T6"/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72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3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1"><text:span text:style-name="T14">Vamos apresentar aqui os principais cuidados a serem observados para que as atividades ocorram tranquilamente: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7">
              <text:list-item>
                <text:p text:style-name="P9"><text:span text:style-name="T6">É imprescindível a presença de extintores de incêndio e sempre observadas as condições de uso. </text:span></text:p>
              </text:list-item>
            </text:list>
            <text:p text:style-name="P9"><text:span text:style-name="T6"/></text:p>
            <text:list text:continue-numbering="true" text:style-name="L7">
              <text:list-item>
                <text:p text:style-name="P9"><text:span text:style-name="T6">O piso não deve ser escorregadio. </text:span></text:p>
              </text:list-item>
            </text:list>
            <text:p text:style-name="P9"><text:span text:style-name="T6"/></text:p>
            <text:list text:continue-numbering="true" text:style-name="L7">
              <text:list-item>
                <text:p text:style-name="P9"><text:span text:style-name="T6">O local deve estar sempre limpo e organizado. </text:span></text:p>
              </text:list-item>
            </text:list>
            <text:p text:style-name="P9"><text:span text:style-name="T6"/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73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4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1"><text:span text:style-name="T14">Vamos apresentar aqui os principais cuidados a serem observados para que as atividades ocorram tranquilamente: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p text:style-name="P9"><text:span text:style-name="T6"/></text:p>
            <text:list text:style-name="L7">
              <text:list-item>
                <text:p text:style-name="P9"><text:span text:style-name="T6">Deve-se utilizar cestos de lixo, de material não combustível, evitando que materiais fiquem espalhados pelo chão. </text:span></text:p>
              </text:list-item>
            </text:list>
            <text:p text:style-name="P9"><text:span text:style-name="T6"/></text:p>
            <text:list text:continue-numbering="true" text:style-name="L7">
              <text:list-item>
                <text:p text:style-name="P9"><text:span text:style-name="T6">Não usar aparelhos de vidro rachados ou quebrados. </text:span></text:p>
              </text:list-item>
            </text:list>
            <text:p text:style-name="P9"><text:span text:style-name="T6"/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74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75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1"><text:span text:style-name="T14">Vamos apresentar aqui os principais cuidados a serem observados para que as atividades ocorram tranquilamente:</text:span></text:p>
          </draw:text-box>
        </draw:frame>
        <draw:frame draw:name="Espaço Reservado para Conteúdo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7">
              <text:list-item>
                <text:p text:style-name="P7"><text:span text:style-name="T6">Cacos de vidro devem ser embrulhados antes de serem colocados no cesto de lixo e o pacote, etiquetado com a inscrição “cacos de vidro”. </text:span></text:p>
              </text:list-item>
            </text:list>
            <text:p text:style-name="P7"><text:span text:style-name="T6"/></text:p>
            <text:list text:continue-numbering="true" text:style-name="L7">
              <text:list-item>
                <text:p text:style-name="P7"><text:span text:style-name="T6">O laboratório deve ser sinalizado, os acessos desimpedidos de forma que permita uma evacuação rápida em caso de acidentes. Preferencialmente, devem estar situados em andar térreo, facultando o acesso de todos, inclusive de pessoas com deficiência. </text:span></text:p>
              </text:list-item>
            </text:list>
            <text:p text:style-name="P7"><text:span text:style-name="T6"/></text:p>
            <text:list text:continue-numbering="true" text:style-name="L7">
              <text:list-item>
                <text:p text:style-name="P7"><text:span text:style-name="T6">Os móveis devem ser de fácil limpeza e baixa combustão.</text:span></text:p>
              </text:list-item>
            </text:list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presentation:notes draw:style-name="dp2">
          <draw:page-thumbnail draw:style-name="gr2" draw:layer="layout" svg:width="14.848cm" svg:height="11.135cm" svg:x="3.075cm" svg:y="2.257cm" draw:page-number="75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LABORATÓRIO DE INFORMÁTICA I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LABORATÓRIO DE INFORMÁTICA I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draw:frame draw:name="Picture 2" draw:style-name="gr3" draw:text-style-name="P8" draw:layer="layout" svg:width="8.866cm" svg:height="6.649cm" svg:x="1.299cm" svg:y="4.012cm">
          <draw:image xlink:href="Pictures/1000000000000280000001E02ADBEEE7.jpg" xlink:type="simple" xlink:show="embed" xlink:actuate="onLoad">
            <text:p/>
          </draw:image>
        </draw:frame>
        <draw:frame draw:name="Picture 3" draw:style-name="gr3" draw:text-style-name="P8" draw:layer="layout" svg:width="8.582cm" svg:height="6.436cm" svg:x="11.5cm" svg:y="10.677cm">
          <draw:image xlink:href="Pictures/1000000000000280000001E070201B11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5cm" svg:x="3.075cm" svg:y="2.257cm" draw:page-number="76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NOTEM A GRANDE QUANTIDADE DE MAQUINAS EM MANUTENÇÃO" draw:style-name="dp1" draw:master-page-name="Título_20_e_20_conteúdo" presentation:presentation-page-layout-name="AL2T11">
        <draw:frame draw:name="Título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6"><text:span text:style-name="T5">NOTEM A GRANDE QUANTIDADE DE MAQUINAS EM MANUTENÇÃO</text:span></text:p>
          </draw:text-box>
        </draw:frame>
        <draw:frame draw:name="Espaço Reservado para Número de Slide 3" presentation:style-name="pr5" draw:text-style-name="P5" draw:layer="layout" svg:width="0cm" svg:height="0cm" svg:x="0cm" svg:y="0cm" presentation:class="page-number">
          <draw:text-box>
            <text:p text:style-name="P4"><text:span text:style-name="T1"><text:page-number>&lt;número&gt;</text:page-number></text:span></text:p>
          </draw:text-box>
        </draw:frame>
        <draw:frame draw:name="Picture 2" draw:style-name="gr3" draw:text-style-name="P8" draw:layer="layout" svg:width="8.949cm" svg:height="11.933cm" svg:x="11.9cm" svg:y="5.125cm">
          <draw:image xlink:href="Pictures/10000000000001E000000280475294CF.jp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5cm" svg:x="3.075cm" svg:y="2.257cm" draw:page-number="77" presentation:class="page"/>
          <draw:frame presentation:style-name="pr6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ss3t="http://www.w3.org/TR/css3-text/" office:version="1.2">
  <office:styles>
    <draw:marker draw:name="Arrow" svg:viewBox="0 0 20 30" svg:d="m10 0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pt" fo:country="BR" style:font-family-asian="'DejaVu Sans'" style:font-family-generic-asian="system" style:font-pitch-asian="variable" style:font-size-asian="24pt" style:language-asian="zh" style:country-asian="CN" style:font-family-complex="'DejaVu Sans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18pt" style:font-style-asian="normal" style:font-weight-asian="normal" style:font-family-complex="'Lohit Hind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lide_20_de_20_título-background" style:display-name="Slide de título-background" style:family="presentation">
      <style:graphic-properties draw:stroke="none" draw:fill="solid" draw:fill-color="#ffffff"/>
      <style:text-properties style:letter-kerning="true"/>
    </style:style>
    <style:style style:name="Slide_20_de_20_título-backgroundobjects" style:display-name="Slide de títul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ide_20_de_20_título-notes" style:display-name="Slide de títul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20pt" style:font-style-asian="normal" style:font-weight-asian="normal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ide_20_de_20_título-outline1" style:display-name="Slide de título-outline1" style:family="presentation">
      <style:graphic-properties draw:stroke="none" draw:fill="none" draw:auto-grow-height="false" draw:fit-to-size="shrink-to-fit">
        <text:list-style style:name="Slide_20_de_20_título-outline1" style:display-name="Slide de títul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000000" style:text-outline="false" style:text-line-through-style="none" fo:font-family="Calibri" fo:font-size="32pt" fo:letter-spacing="normal" fo:language="pt" fo:country="BR" fo:font-style="normal" fo:text-shadow="none" style:text-underline-style="none" fo:font-weight="normal" style:letter-kerning="true" style:font-family-asian="'Droid Sans Fallback'" style:font-family-generic-asian="system" style:font-pitch-asian="variable" style:font-size-asian="32pt" style:language-asian="pt" style:country-asian="BR" style:font-style-asian="normal" style:font-weight-asian="normal" style:font-family-complex="'Lohit Hindi'" style:font-family-generic-complex="system" style:font-pitch-complex="variable" style:font-size-complex="32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Slide_20_de_20_título-outline2" style:display-name="Slide de título-outline2" style:family="presentation" style:parent-style-name="Slide_20_de_20_título-outline1">
      <style:paragraph-properties fo:margin-top="0cm" fo:margin-bottom="0.4cm" fo:line-height="100%" fo:text-align="start" style:punctuation-wrap="hanging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Slide_20_de_20_título-outline3" style:display-name="Slide de título-outline3" style:family="presentation" style:parent-style-name="Slide_20_de_20_título-outline2">
      <style:paragraph-properties fo:margin-top="0cm" fo:margin-bottom="0.3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ide_20_de_20_título-outline4" style:display-name="Slide de título-outline4" style:family="presentation" style:parent-style-name="Slide_20_de_20_título-outline3">
      <style:paragraph-properties fo:margin-top="0cm" fo:margin-bottom="0.2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ide_20_de_20_título-outline5" style:display-name="Slide de título-outline5" style:family="presentation" style:parent-style-name="Slide_20_de_20_título-outline4">
      <style:paragraph-properties fo:margin-top="0cm" fo:margin-bottom="0.1cm"/>
      <style:text-properties fo:font-size="20pt" style:font-size-asian="20pt" style:font-size-complex="20pt"/>
    </style:style>
    <style:style style:name="Slide_20_de_20_título-outline6" style:display-name="Slide de título-outline6" style:family="presentation" style:parent-style-name="Slide_20_de_20_título-outline5">
      <style:paragraph-properties fo:margin-top="0cm" fo:margin-bottom="0.1cm"/>
      <style:text-properties fo:font-size="20pt" style:font-size-asian="20pt" style:font-size-complex="20pt"/>
    </style:style>
    <style:style style:name="Slide_20_de_20_título-outline7" style:display-name="Slide de título-outline7" style:family="presentation" style:parent-style-name="Slide_20_de_20_título-outline6">
      <style:paragraph-properties fo:margin-top="0cm" fo:margin-bottom="0.1cm"/>
      <style:text-properties fo:font-size="20pt" style:font-size-asian="20pt" style:font-size-complex="20pt"/>
    </style:style>
    <style:style style:name="Slide_20_de_20_título-outline8" style:display-name="Slide de título-outline8" style:family="presentation" style:parent-style-name="Slide_20_de_20_título-outline7">
      <style:paragraph-properties fo:margin-top="0cm" fo:margin-bottom="0.1cm"/>
      <style:text-properties fo:font-size="20pt" style:font-size-asian="20pt" style:font-size-complex="20pt"/>
    </style:style>
    <style:style style:name="Slide_20_de_20_título-outline9" style:display-name="Slide de título-outline9" style:family="presentation" style:parent-style-name="Slide_20_de_20_título-outline8">
      <style:paragraph-properties fo:margin-top="0cm" fo:margin-bottom="0.1cm"/>
      <style:text-properties fo:font-size="20pt" style:font-size-asian="20pt" style:font-size-complex="20pt"/>
    </style:style>
    <style:style style:name="Slide_20_de_20_título-subtitle" style:display-name="Slide de título-subtitle" style:family="presentation">
      <style:graphic-properties draw:stroke="none" draw:fill="none" draw:textarea-vertical-align="middle">
        <text:list-style style:name="Slide_20_de_20_título-subtitle" style:display-name="Slide de títul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32pt" style:font-style-asian="normal" style:font-weight-asian="normal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ide_20_de_20_título-title" style:display-name="Slide de título-title" style:family="presentation">
      <style:graphic-properties draw:stroke="none" draw:fill="none" draw:textarea-vertical-align="middle">
        <text:list-style style:name="Slide_20_de_20_título-title" style:display-name="Slide de títul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000000" style:text-outline="false" style:text-line-through-style="none" fo:font-family="Calibri" fo:font-size="18pt" fo:letter-spacing="normal" fo:language="pt" fo:country="BR" fo:font-style="normal" fo:text-shadow="none" style:text-underline-style="none" fo:font-weight="normal" style:letter-kerning="true" style:font-family-asian="'Droid Sans Fallback'" style:font-family-generic-asian="system" style:font-pitch-asian="variable" style:font-size-asian="18pt" style:language-asian="pt" style:country-asian="BR" style:font-style-asian="normal" style:font-weight-asian="normal" style:font-family-complex="'Lohit Hindi'" style:font-family-generic-complex="system" style:font-pitch-complex="variable" style:font-size-complex="18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Título_20_e_20_conteúdo-background" style:display-name="Título e conteúdo-background" style:family="presentation">
      <style:graphic-properties draw:stroke="none" draw:fill="solid" draw:fill-color="#ffffff"/>
      <style:text-properties style:letter-kerning="true"/>
    </style:style>
    <style:style style:name="Título_20_e_20_conteúdo-backgroundobjects" style:display-name="Título e conteúd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ítulo_20_e_20_conteúdo-notes" style:display-name="Título e conteúdo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20pt" style:font-style-asian="normal" style:font-weight-asian="normal" style:font-family-complex="'Lohit Hind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e_20_conteúdo-outline1" style:display-name="Título e conteúdo-outline1" style:family="presentation">
      <style:graphic-properties draw:stroke="none" draw:fill="none" draw:auto-grow-height="false" draw:fit-to-size="shrink-to-fit">
        <text:list-style style:name="Título_20_e_20_conteúdo-outline1" style:display-name="Título e conteúd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/>
      <style:text-properties fo:color="#000000" style:text-outline="false" style:text-line-through-style="none" fo:font-family="Calibri" fo:font-size="32pt" fo:letter-spacing="normal" fo:language="pt" fo:country="BR" fo:font-style="normal" fo:text-shadow="none" style:text-underline-style="none" fo:font-weight="normal" style:letter-kerning="true" style:font-family-asian="'Droid Sans Fallback'" style:font-family-generic-asian="system" style:font-pitch-asian="variable" style:font-size-asian="32pt" style:language-asian="pt" style:country-asian="BR" style:font-style-asian="normal" style:font-weight-asian="normal" style:font-family-complex="'Lohit Hindi'" style:font-family-generic-complex="system" style:font-pitch-complex="variable" style:font-size-complex="32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style style:name="Título_20_e_20_conteúdo-outline2" style:display-name="Título e conteúdo-outline2" style:family="presentation" style:parent-style-name="Título_20_e_20_conteúdo-outline1">
      <style:paragraph-properties fo:margin-top="0cm" fo:margin-bottom="0.4cm" fo:line-height="100%" fo:text-align="start" style:punctuation-wrap="hanging"/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ítulo_20_e_20_conteúdo-outline3" style:display-name="Título e conteúdo-outline3" style:family="presentation" style:parent-style-name="Título_20_e_20_conteúdo-outline2">
      <style:paragraph-properties fo:margin-top="0cm" fo:margin-bottom="0.3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ítulo_20_e_20_conteúdo-outline4" style:display-name="Título e conteúdo-outline4" style:family="presentation" style:parent-style-name="Título_20_e_20_conteúdo-outline3">
      <style:paragraph-properties fo:margin-top="0cm" fo:margin-bottom="0.2cm" fo:line-height="100%" fo:text-align="start" style:punctuation-wrap="hanging"/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ítulo_20_e_20_conteúdo-outline5" style:display-name="Título e conteúdo-outline5" style:family="presentation" style:parent-style-name="Título_20_e_20_conteúdo-outline4">
      <style:paragraph-properties fo:margin-top="0cm" fo:margin-bottom="0.1cm"/>
      <style:text-properties fo:font-size="20pt" style:font-size-asian="20pt" style:font-size-complex="20pt"/>
    </style:style>
    <style:style style:name="Título_20_e_20_conteúdo-outline6" style:display-name="Título e conteúdo-outline6" style:family="presentation" style:parent-style-name="Título_20_e_20_conteúdo-outline5">
      <style:paragraph-properties fo:margin-top="0cm" fo:margin-bottom="0.1cm"/>
      <style:text-properties fo:font-size="20pt" style:font-size-asian="20pt" style:font-size-complex="20pt"/>
    </style:style>
    <style:style style:name="Título_20_e_20_conteúdo-outline7" style:display-name="Título e conteúdo-outline7" style:family="presentation" style:parent-style-name="Título_20_e_20_conteúdo-outline6">
      <style:paragraph-properties fo:margin-top="0cm" fo:margin-bottom="0.1cm"/>
      <style:text-properties fo:font-size="20pt" style:font-size-asian="20pt" style:font-size-complex="20pt"/>
    </style:style>
    <style:style style:name="Título_20_e_20_conteúdo-outline8" style:display-name="Título e conteúdo-outline8" style:family="presentation" style:parent-style-name="Título_20_e_20_conteúdo-outline7">
      <style:paragraph-properties fo:margin-top="0cm" fo:margin-bottom="0.1cm"/>
      <style:text-properties fo:font-size="20pt" style:font-size-asian="20pt" style:font-size-complex="20pt"/>
    </style:style>
    <style:style style:name="Título_20_e_20_conteúdo-outline9" style:display-name="Título e conteúdo-outline9" style:family="presentation" style:parent-style-name="Título_20_e_20_conteúdo-outline8">
      <style:paragraph-properties fo:margin-top="0cm" fo:margin-bottom="0.1cm"/>
      <style:text-properties fo:font-size="20pt" style:font-size-asian="20pt" style:font-size-complex="20pt"/>
    </style:style>
    <style:style style:name="Título_20_e_20_conteúdo-subtitle" style:display-name="Título e conteúdo-subtitle" style:family="presentation">
      <style:graphic-properties draw:stroke="none" draw:fill="none" draw:textarea-vertical-align="middle">
        <text:list-style style:name="Título_20_e_20_conteúdo-subtitle" style:display-name="Título e conteúd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Droid Sans Fallback'" style:font-family-generic-asian="system" style:font-pitch-asian="variable" style:font-size-asian="32pt" style:font-style-asian="normal" style:font-weight-asian="normal" style:font-family-complex="'Lohit Hind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e_20_conteúdo-title" style:display-name="Título e conteúdo-title" style:family="presentation">
      <style:graphic-properties draw:stroke="none" draw:fill="none" draw:textarea-vertical-align="middle">
        <text:list-style style:name="Título_20_e_20_conteúdo-title" style:display-name="Título e conteúd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color="#000000" style:text-outline="false" style:text-line-through-style="none" fo:font-family="Calibri" fo:font-size="18pt" fo:letter-spacing="normal" fo:language="pt" fo:country="BR" fo:font-style="normal" fo:text-shadow="none" style:text-underline-style="none" fo:font-weight="normal" style:letter-kerning="true" style:font-family-asian="'Droid Sans Fallback'" style:font-family-generic-asian="system" style:font-pitch-asian="variable" style:font-size-asian="18pt" style:language-asian="pt" style:country-asian="BR" style:font-style-asian="normal" style:font-weight-asian="normal" style:font-family-complex="'Lohit Hindi'" style:font-family-generic-complex="system" style:font-pitch-complex="variable" style:font-size-complex="18pt" style:language-complex="pt" style:country-complex="B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7cm" svg:y="1.743cm" svg:width="10.555cm" svg:height="-0.233cm"/>
      <presentation:placeholder presentation:object="handout" svg:x="15.412cm" svg:y="1.743cm" svg:width="10.555cm" svg:height="-0.233cm"/>
      <presentation:placeholder presentation:object="handout" svg:x="2.057cm" svg:y="3.612cm" svg:width="10.555cm" svg:height="-0.233cm"/>
      <presentation:placeholder presentation:object="handout" svg:x="15.412cm" svg:y="3.612cm" svg:width="10.555cm" svg:height="-0.233cm"/>
      <presentation:placeholder presentation:object="handout" svg:x="2.057cm" svg:y="5.481cm" svg:width="10.555cm" svg:height="-0.233cm"/>
      <presentation:placeholder presentation:object="handout" svg:x="15.412cm" svg:y="5.481cm" svg:width="10.555cm" svg:height="-0.233cm"/>
    </style:presentation-page-layout>
    <style:presentation-page-layout style:name="AL1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  <style:presentation-page-layout style:name="AL2T11">
      <presentation:placeholder presentation:object="title" svg:x="2.057cm" svg:y="1.743cm" svg:width="23.911cm" svg:height="3.507cm"/>
      <presentation:placeholder presentation:object="object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Slide_20_de_20_títul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Mpr2" style:family="presentation" style:parent-style-name="Slide_20_de_20_título-backgroundobjects">
      <style:graphic-properties draw:stroke="none" svg:stroke-width="0cm" draw:fill="none" draw:fill-color="#ffffff" draw:textarea-vertical-align="top" draw:auto-grow-height="false" fo:min-height="11.048cm" fo:padding-top="0.125cm" fo:padding-bottom="0.125cm" fo:padding-left="0.25cm" fo:padding-right="0.25cm" fo:wrap-option="wrap"/>
    </style:style>
    <style:style style:name="Mpr3" style:family="presentation" style:parent-style-name="Slide_20_de_20_título-backgroundobjects">
      <style:graphic-properties draw:stroke="none" draw:fill="none" draw:fill-color="#ffffff" draw:auto-grow-height="false" fo:min-height="1.485cm"/>
    </style:style>
    <style:style style:name="Mpr4" style:family="presentation" style:parent-style-name="Slide_20_de_20_título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Título_20_e_20_conteúdo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Mpr6" style:family="presentation" style:parent-style-name="Título_20_e_20_conteúdo-outline1">
      <style:graphic-properties draw:stroke="none" svg:stroke-width="0cm" draw:fill="none" draw:textarea-vertical-align="top" draw:auto-grow-height="false" draw:fit-to-size="shrink-to-fit" fo:min-height="11.048cm" fo:padding-top="0.127cm" fo:padding-bottom="0.127cm" fo:padding-left="0.254cm" fo:padding-right="0.254cm" fo:wrap-option="wrap"/>
    </style:style>
    <style:style style:name="Mpr7" style:family="presentation" style:parent-style-name="Título_20_e_20_conteúdo-backgroundobjects">
      <style:graphic-properties draw:stroke="none" svg:stroke-width="0cm" draw:fill="none" draw:fill-color="#ffffff" draw:textarea-vertical-align="top" draw:auto-grow-height="false" fo:min-height="11.048cm" fo:padding-top="0.125cm" fo:padding-bottom="0.125cm" fo:padding-left="0.25cm" fo:padding-right="0.25cm" fo:wrap-option="wrap"/>
    </style:style>
    <style:style style:name="Mpr8" style:family="presentation" style:parent-style-name="Título_20_e_20_conteúdo-backgroundobjects">
      <style:graphic-properties draw:stroke="none" draw:fill="none" draw:fill-color="#ffffff" draw:auto-grow-height="false" fo:min-height="1.485cm"/>
    </style:style>
    <style:style style:name="Mpr9" style:family="presentation" style:parent-style-name="Título_20_e_20_conteúd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center" style:punctuation-wrap="hanging"/>
      <style:text-properties fo:font-size="18pt" fo:hyphenate="false"/>
    </style:style>
    <style:style style:name="MP4" style:family="paragraph">
      <style:paragraph-properties fo:text-align="start"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/>
      <style:text-properties fo:font-size="14pt" style:font-size-asian="14pt" style:font-size-complex="14pt" fo:hyphenate="false"/>
    </style:style>
    <style:style style:name="MP6" style:family="paragraph">
      <style:paragraph-properties fo:text-align="start"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.226cm" fo:margin-bottom="0.5cm" fo:line-height="100%" fo:text-align="start" fo:text-indent="0cm" style:punctuation-wrap="hanging"/>
      <style:text-properties fo:font-size="18pt" fo:hyphenate="false"/>
    </style:style>
    <style:style style:name="MP9" style:family="paragraph">
      <style:paragraph-properties fo:margin-left="0cm" fo:margin-right="0cm" fo:margin-top="0.198cm" fo:margin-bottom="0.5cm" fo:line-height="100%" fo:text-align="start" fo:text-indent="0cm" style:punctuation-wrap="hanging"/>
      <style:text-properties fo:font-size="18pt" fo:hyphenate="false"/>
    </style:style>
    <style:style style:name="MP10" style:family="paragraph">
      <style:paragraph-properties fo:margin-left="0cm" fo:margin-right="0cm" fo:text-indent="0cm"/>
    </style:style>
    <style:style style:name="MT1" style:family="text">
      <style:text-properties fo:color="#000000" style:text-line-through-style="none" fo:font-family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2" style:family="text">
      <style:text-properties fo:color="#000000" style:text-line-through-style="none" fo:font-family="Calibri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3" style:family="text">
      <style:text-properties fo:color="#000000" style:text-line-through-style="none" fo:font-family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color="#000000" style:text-line-through-style="none" fo:font-family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color="#000000" style:text-line-through-style="none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color="#000000" style:text-line-through-style="none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style:use-window-font-color="true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style:use-window-font-color="true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style:use-window-font-color="true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style:use-window-font-color="true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style:use-window-font-color="true" fo:font-size="100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font-pitch="variable" style:use-window-font-color="true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2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2cm" svg:height="1.484cm" svg:x="11.887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2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2cm" svg:height="1.484cm" svg:x="11.887cm" svg:y="28.215cm" presentation:class="page-number">
        <draw:text-box>
          <text:p text:style-name="MP2"><text:page-number>&lt;número&gt;</text:page-number></text:p>
        </draw:text-box>
      </draw:frame>
    </style:handout-master>
    <style:master-page style:name="Slide_20_de_20_título" style:display-name="Slide de título" style:page-layout-name="PM1" draw:style-name="Mdp1">
      <draw:frame draw:name="Título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1">Clique para editar o formato do texto do títuloClique para editar o título mestre</text:span></text:p>
        </draw:text-box>
      </draw:frame>
      <draw:frame draw:name="Espaço Reservado para Data 3" presentation:style-name="Mpr2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8-10">10/08/15</text:date></text:span></text:p>
        </draw:text-box>
      </draw:frame>
      <draw:frame draw:name="Espaço Reservado para Rodapé 4" presentation:style-name="Mpr2" draw:text-style-name="MP6" draw:layer="backgroundobjects" svg:width="0cm" svg:height="0cm" svg:x="0cm" svg:y="0cm" presentation:class="footer">
        <draw:text-box>
          <text:p/>
        </draw:text-box>
      </draw:frame>
      <draw:frame draw:name="Espaço Reservado para Número de Slide 5" presentation:style-name="Mpr2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draw:frame draw:name="Picture 5" draw:style-name="Mgr3" draw:text-style-name="MP7" draw:layer="backgroundobjects" svg:width="25.399cm" svg:height="16.987cm" svg:x="0cm" svg:y="-0.063cm">
        <draw:image xlink:href="Pictures/100000000000050000000320A0D14C1B.jpg" xlink:type="simple" xlink:show="embed" xlink:actuate="onLoad">
          <text:p/>
        </draw:image>
      </draw:frame>
      <draw:frame presentation:style-name="Slide_20_de_20_título-outline1" draw:layer="backgroundobjects" svg:width="22.351cm" svg:height="11.047cm" svg:x="1.27cm" svg:y="4.457cm" presentation:class="outline" presentation:placeholder="true">
        <draw:text-box/>
      </draw:frame>
      <presentation:notes style:page-layout-name="PM0">
        <draw:page-thumbnail presentation:style-name="Slide_20_de_20_título-title" draw:layer="backgroundobjects" svg:width="14.848cm" svg:height="11.135cm" svg:x="3.075cm" svg:y="2.257cm" presentation:class="page"/>
        <draw:frame presentation:style-name="Slide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2cm" svg:height="1.484cm" svg:x="11.887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2cm" svg:height="1.484cm" svg:x="11.887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  <style:master-page style:name="Título_20_e_20_conteúdo" style:display-name="Título e conteúdo" style:page-layout-name="PM1" draw:style-name="Mdp1">
      <draw:frame draw:name="Título 1" presentation:style-name="Mpr5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1">Clique para editar o formato do texto do títuloClique para editar o título mestre</text:span></text:p>
        </draw:text-box>
      </draw:frame>
      <draw:frame draw:name="Espaço Reservado para Conteúdo 2" presentation:style-name="Mpr6" draw:text-style-name="MP4" draw:layer="backgroundobjects" svg:width="22.859cm" svg:height="12.571cm" svg:x="1.27cm" svg:y="4.445cm" presentation:class="outline" presentation:user-transformed="true">
        <draw:text-box>
          <text:list text:style-name="ML5">
            <text:list-item>
              <text:p text:style-name="MP7"><text:span text:style-name="MT3">Clique para editar o formato do texto da estrutura de tópicos</text:span></text:p>
              <text:list>
                <text:list-item>
                  <text:p text:style-name="MP7"><text:span text:style-name="MT3">2.º Nível da estrutura de tópicos</text:span></text:p>
                  <text:list>
                    <text:list-item>
                      <text:p text:style-name="MP7"><text:span text:style-name="MT3">3.º Nível da estrutura de tópicos</text:span></text:p>
                      <text:list>
                        <text:list-item>
                          <text:p text:style-name="MP7"><text:span text:style-name="MT3">4.º Nível da estrutura de tópicos</text:span></text:p>
                          <text:list>
                            <text:list-item>
                              <text:p text:style-name="MP7"><text:span text:style-name="MT3">5.º Nível da estrutura de tópicos</text:span></text:p>
                              <text:list>
                                <text:list-item>
                                  <text:p text:style-name="MP7"><text:span text:style-name="MT3">6.º Nível da estrutura de tópicos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p text:style-name="MP8"><text:span text:style-name="MT3">7.º Nível da estrutura de tópicosClique para editar o texto mestre</text:span></text:p>
            </text:list-item>
          </text:list>
          <text:list text:style-name="ML7">
            <text:list-item>
              <text:list>
                <text:list-item>
                  <text:p text:style-name="MP9"><text:span text:style-name="MT4">Segundo nível</text:span></text:p>
                </text:list-item>
              </text:list>
            </text:list-item>
          </text:list>
          <text:list text:style-name="ML8">
            <text:list-item>
              <text:list>
                <text:list-item>
                  <text:p text:style-name="MP10"><text:span text:style-name="MT5">Terceiro nível</text:span></text:p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p text:style-name="MP10"><text:span text:style-name="MT6">Quarto nível</text:span></text:p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0"><text:span text:style-name="MT6">Quinto ní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ço Reservado para Data 3" presentation:style-name="Mpr7" draw:text-style-name="MP6" draw:layer="backgroundobjects" svg:width="0cm" svg:height="0cm" svg:x="0cm" svg:y="0cm" presentation:class="date-time">
        <draw:text-box>
          <text:p text:style-name="MP5"><text:span text:style-name="MT2"><text:date style:data-style-name="D1" text:date-value="2015-08-10">10/08/15</text:date></text:span></text:p>
        </draw:text-box>
      </draw:frame>
      <draw:frame draw:name="Espaço Reservado para Rodapé 4" presentation:style-name="Mpr7" draw:text-style-name="MP6" draw:layer="backgroundobjects" svg:width="0cm" svg:height="0cm" svg:x="0cm" svg:y="0cm" presentation:class="footer">
        <draw:text-box>
          <text:p/>
        </draw:text-box>
      </draw:frame>
      <draw:frame draw:name="Espaço Reservado para Número de Slide 5" presentation:style-name="Mpr7" draw:text-style-name="MP6" draw:layer="backgroundobjects" svg:width="0cm" svg:height="0cm" svg:x="0cm" svg:y="0cm" presentation:class="page-number">
        <draw:text-box>
          <text:p text:style-name="MP5"><text:span text:style-name="MT2"><text:page-number>&lt;número&gt;</text:page-number></text:span></text:p>
        </draw:text-box>
      </draw:frame>
      <draw:frame draw:name="Picture 5" draw:style-name="Mgr3" draw:text-style-name="MP7" draw:layer="backgroundobjects" svg:width="25.399cm" svg:height="17.187cm" svg:x="0cm" svg:y="-0.063cm">
        <draw:image xlink:href="Pictures/100000000000050000000320A0D14C1B.jpg" xlink:type="simple" xlink:show="embed" xlink:actuate="onLoad">
          <text:p/>
        </draw:image>
      </draw:frame>
      <presentation:notes style:page-layout-name="PM0">
        <draw:page-thumbnail presentation:style-name="Título_20_e_20_conteúdo-title" draw:layer="backgroundobjects" svg:width="14.848cm" svg:height="11.135cm" svg:x="3.075cm" svg:y="2.257cm" presentation:class="page"/>
        <draw:frame presentation:style-name="Título_20_e_20_conteúdo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2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2" draw:layer="backgroundobjects" svg:width="9.112cm" svg:height="1.484cm" svg:x="11.887cm" svg:y="0cm" presentation:class="date-time">
          <draw:text-box>
            <text:p text:style-name="MP2"><presentation:date-time/></text:p>
          </draw:text-box>
        </draw:frame>
        <draw:frame presentation:style-name="Mpr9" draw:text-style-name="MP1" draw:layer="backgroundobjects" svg:width="9.112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2" draw:layer="backgroundobjects" svg:width="9.112cm" svg:height="1.484cm" svg:x="11.887cm" svg:y="28.215cm" presentation:class="page-number">
          <draw:text-box>
            <text:p text:style-name="MP2"><text:page-number>&lt;núme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447"/>
    <meta:generator>LibreOffice/3.5$Linux_x86 LibreOffice_project/350m1$Build-2</meta:generator>
  </office:meta>
</office:document-meta>
</file>